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settings.xml" manifest:media-type="text/xml"/>
  <manifest:file-entry manifest:full-path="styles.xml" manifest:media-type="text/xml"/>
  <manifest:file-entry manifest:full-path="media/image3.jpg" manifest:media-type="image/jpeg"/>
  <manifest:file-entry manifest:full-path="media/image4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4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793">
      <style:paragraph-properties fo:line-height="100%" fo:text-align="center" style:tab-stop-distance="0.5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 style:parent-style-name="Graphics">
      <style:graphic-properties draw:fill="none" draw:stroke="non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81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1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1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0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graphic" style:name="a821" style:parent-style-name="Graphics">
      <style:graphic-properties draw:fill="none" fo:clip="rect(0in, 0in, 0in, 0in)" draw:stroke="non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91">
      <style:drawing-page-properties draw:fill="bitmap" draw:fill-image-name="a79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23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presentation>
      <draw:page draw:name="Slide1" draw:style-name="a791" draw:master-page-name="Master1-Layout1-blank-Leer" presentation:presentation-page-layout-name="Master1-PPL1" draw:id="Slide-256">
        <draw:frame draw:id="id105" draw:style-name="a813" draw:name="Text Box 49" svg:x="1.20139in" svg:y="3.94965in" svg:width="6in" svg:height="5.75566in">
          <draw:text-box>
            <text:p text:style-name="a793" text:class-names="" text:cond-style-name=""><text:span text:style-name="a792" text:class-names=""/></text:p>
            <text:p text:style-name="a795" text:class-names="" text:cond-style-name=""><text:span text:style-name="a794" text:class-names="">Die Gesellschaft für Informatik e.V. (GI) verleiht diese Urkunde für herausragende Leistungen im Fach Informatik<text:line-break/>an:</text:span></text:p>
            <text:p text:style-name="a798" text:class-names="" text:cond-style-name=""><text:span text:style-name="a796" text:class-names="">Alan Turing<text:line-break/>Konrad-Zuse-Schule</text:span><text:span text:style-name="a797" text:class-names=""/></text:p>
            <text:p text:style-name="a800" text:class-names="" text:cond-style-name=""><text:span text:style-name="a799" text:class-names="">Hiermit ist ein kostenfreier (einjähriger) <text:s text:c="1"/>Bezug von Leistungen<text:line-break/>der Gesellschaft für Informatik e.V. verbunden.</text:span></text:p>
            <text:p text:style-name="a802" text:class-names="" text:cond-style-name=""><text:span text:style-name="a801" text:class-names="">Die Geschäftsführerin<text:line-break/></text:span></text:p>
            <text:p text:style-name="a804" text:class-names="" text:cond-style-name=""><text:span text:style-name="a803" text:class-names=""/></text:p>
            <text:p text:style-name="a806" text:class-names="" text:cond-style-name=""><text:span text:style-name="a805" text:class-names="">Cornelia Winter</text:span></text:p>
            <text:p text:style-name="a808" text:class-names="" text:cond-style-name=""><text:span text:style-name="a807" text:class-names="">Bonn, <text:s text:c="1"/>aktuelles Datum</text:span></text:p>
            <text:p text:style-name="a810" text:class-names="" text:cond-style-name=""><text:span text:style-name="a809" text:class-names="">Bücher werden gestiftet von:</text:span></text:p>
            <text:p text:style-name="a812" text:class-names="" text:cond-style-name=""><text:span text:style-name="a811" text:class-names=""/></text:p>
          </draw:text-box>
          <svg:title/>
          <svg:desc/>
        </draw:frame>
        <draw:frame draw:id="id106" draw:style-name="a820" draw:name="Textfeld 1" svg:x="0in" svg:y="2.12847in" svg:width="8.33333in" svg:height="1.98611in">
          <draw:text-box>
            <text:p text:style-name="a815" text:class-names="" text:cond-style-name=""><text:span text:style-name="a814" text:class-names=""/></text:p>
            <text:p text:style-name="a817" text:class-names="" text:cond-style-name=""><text:span text:style-name="a816" text:class-names="">Urkunde</text:span></text:p>
            <text:p text:style-name="a819" text:class-names="" text:cond-style-name=""><text:span text:style-name="a818" text:class-names=""/></text:p>
          </draw:text-box>
          <svg:title/>
          <svg:desc/>
        </draw:frame>
        <draw:frame draw:id="id107" draw:style-name="a821" draw:name="Grafik 7" svg:x="2.99132in" svg:y="7.70908in" svg:width="2.67014in" svg:height="0.41667in" style:rel-width="scale" style:rel-height="scale">
          <draw:image xlink:href="media/image1.png" xlink:type="simple" xlink:show="embed" xlink:actuate="onLoad"/>
          <svg:title/>
          <svg:desc/>
        </draw:frame>
        <draw:frame draw:id="id108" draw:style-name="a824" draw:name="Text Box 16" svg:x="2.25915in" svg:y="10.45689in" svg:width="3.88447in" svg:height="0.50487in">
          <draw:text-box>
            <text:p text:style-name="a823" text:class-names="" text:cond-style-name=""><text:span text:style-name="a822" text:class-names="">Gesellschaft für Informatik e.V. (GI)<text:line-break/>Wissenschaftszentrum, Ahrstraße 45, 53175 Bonn</text:span></text:p>
          </draw:text-box>
          <svg:title/>
          <svg:desc/>
        </draw:frame>
        <draw:frame draw:id="id109" draw:style-name="a825" draw:name="Grafik 6" svg:x="2.81887in" svg:y="9.36109in" svg:width="2.69559in" svg:height="0.96061in" style:rel-width="scale" style:rel-height="scale">
          <draw:image xlink:href="media/image2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Leer"/>
    <style:presentation-page-layout style:name="Master1-PPL2" style:display-name="Titelfolie"/>
    <style:presentation-page-layout style:name="Master1-PPL3" style:display-name="Titel und Inhalt">
      <presentation:placeholder presentation:object="title" svg:x="0.56838in" svg:y="0.62253in" svg:width="7.1306in" svg:height="2.26005in"/>
      <presentation:placeholder presentation:object="object" svg:x="0.56838in" svg:y="3.11264in" svg:width="7.1306in" svg:height="7.41892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4" style:display-name="Abschnitts-&#10;überschrift">
      <presentation:placeholder presentation:object="title" svg:x="0.56408in" svg:y="2.91506in" svg:width="7.1306in" svg:height="4.86384in"/>
      <presentation:placeholder presentation:object="outline" svg:x="0.56408in" svg:y="7.82492in" svg:width="7.1306in" svg:height="2.55778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5" style:display-name="Zwei Inhalte">
      <presentation:placeholder presentation:object="title" svg:x="0.56838in" svg:y="0.62253in" svg:width="7.1306in" svg:height="2.26005in"/>
      <presentation:placeholder presentation:object="object" svg:x="0.56838in" svg:y="3.11264in" svg:width="3.51363in" svg:height="7.41892in"/>
      <presentation:placeholder presentation:object="object" svg:x="4.18535in" svg:y="3.11264in" svg:width="3.51363in" svg:height="7.41892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6" style:display-name="Vergleich">
      <presentation:placeholder presentation:object="title" svg:x="0.56946in" svg:y="0.62253in" svg:width="7.1306in" svg:height="2.26005in"/>
      <presentation:placeholder presentation:object="outline" svg:x="0.56946in" svg:y="2.86634in" svg:width="3.49748in" svg:height="1.40475in"/>
      <presentation:placeholder presentation:object="object" svg:x="0.56946in" svg:y="4.27109in" svg:width="3.49748in" svg:height="6.28212in"/>
      <presentation:placeholder presentation:object="outline" svg:x="4.18535in" svg:y="2.86634in" svg:width="3.51471in" svg:height="1.40475in"/>
      <presentation:placeholder presentation:object="object" svg:x="4.18535in" svg:y="4.27109in" svg:width="3.51471in" svg:height="6.28212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7" style:display-name="Nur Titel">
      <presentation:placeholder presentation:object="title" svg:x="0.56838in" svg:y="0.62253in" svg:width="7.1306in" svg:height="2.26005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8" style:display-name="Inhalt mit Überschrift">
      <presentation:placeholder presentation:object="title" svg:x="0.56946in" svg:y="0.77951in" svg:width="2.66644in" svg:height="2.7283in"/>
      <presentation:placeholder presentation:object="object" svg:x="3.51471in" svg:y="1.68354in" svg:width="4.18535in" svg:height="8.3094in"/>
      <presentation:placeholder presentation:object="outline" svg:x="0.56946in" svg:y="3.50781in" svg:width="2.66644in" svg:height="6.49866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9" style:display-name="Bild mit Überschrift">
      <presentation:placeholder presentation:object="title" svg:x="0.56946in" svg:y="0.77951in" svg:width="2.66644in" svg:height="2.7283in"/>
      <presentation:placeholder presentation:object="graphic" svg:x="3.51471in" svg:y="1.68354in" svg:width="4.18535in" svg:height="8.3094in"/>
      <presentation:placeholder presentation:object="outline" svg:x="0.56946in" svg:y="3.50781in" svg:width="2.66644in" svg:height="6.49866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10" style:display-name="Titel und vertikaler Text">
      <presentation:placeholder presentation:object="title" svg:x="0.56838in" svg:y="0.62253in" svg:width="7.1306in" svg:height="2.26005in"/>
      <presentation:placeholder presentation:object="outline" svg:x="0.56838in" svg:y="3.11264in" svg:width="7.1306in" svg:height="7.41892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presentation-page-layout style:name="Master1-PPL11" style:display-name="Vertikaler Titel und Text">
      <presentation:placeholder presentation:object="title" svg:x="5.91633in" svg:y="0.62253in" svg:width="1.78265in" svg:height="9.90903in"/>
      <presentation:placeholder presentation:object="outline" svg:x="0.56838in" svg:y="0.62253in" svg:width="5.24461in" svg:height="9.90903in"/>
      <presentation:placeholder presentation:object="date-time" svg:x="0.56838in" svg:y="10.83741in" svg:width="1.86016in" svg:height="0.62253in"/>
      <presentation:placeholder presentation:object="footer" svg:x="2.73856in" svg:y="10.83741in" svg:width="2.79023in" svg:height="0.62253in"/>
      <presentation:placeholder presentation:object="page-number" svg:x="5.83882in" svg:y="10.83741in" svg:width="1.86016in" svg:height="0.62253in"/>
    </style:presentation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fill-image draw:name="a90" xlink:href="media/image3.jpg" xlink:show="embed" xlink:actuate="onLoad"/>
    <draw:fill-image draw:name="a0" xlink:href="media/image3.jpg" xlink:show="embed" xlink:actuate="onLoad"/>
    <draw:fill-image draw:name="a231" xlink:href="media/image3.jpg" xlink:show="embed" xlink:actuate="onLoad"/>
    <draw:fill-image draw:name="a487" xlink:href="media/image3.jpg" xlink:show="embed" xlink:actuate="onLoad"/>
    <draw:fill-image draw:name="a167" xlink:href="media/image3.jpg" xlink:show="embed" xlink:actuate="onLoad"/>
    <draw:fill-image draw:name="a44" xlink:href="media/image3.jpg" xlink:show="embed" xlink:actuate="onLoad"/>
    <draw:fill-image draw:name="a46" xlink:href="media/image3.jpg" xlink:show="embed" xlink:actuate="onLoad"/>
    <draw:fill-image draw:name="a427" xlink:href="media/image3.jpg" xlink:show="embed" xlink:actuate="onLoad"/>
    <draw:fill-image draw:name="a568" xlink:href="media/image3.jpg" xlink:show="embed" xlink:actuate="onLoad"/>
    <draw:fill-image draw:name="a636" xlink:href="media/image3.jpg" xlink:show="embed" xlink:actuate="onLoad"/>
    <draw:fill-image draw:name="a325" xlink:href="media/image3.jpg" xlink:show="embed" xlink:actuate="onLoad"/>
    <draw:fill-image draw:name="a790" xlink:href="media/image3.jpg" xlink:show="embed" xlink:actuate="onLoad"/>
    <draw:fill-image draw:name="a713" xlink:href="media/image3.jpg" xlink:show="embed" xlink:actuate="onLoad"/>
  </office:styles>
  <office:automatic-styles>
    <style:page-layout style:name="pageLayout1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210" style:parent-style-name="Graphics">
      <style:graphic-properties draw:fill="none" draw:stroke="non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8889in" style:font-size-asian="0.68889in" style:font-size-complex="0.68889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8889in" style:font-size-asian="0.68889in" style:font-size-complex="0.6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1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5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679" style:parent-style-name="Graphics">
      <style:graphic-properties draw:fill="none" draw:stroke="none"/>
    </style:style>
    <style:style style:family="text" style:name="a8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45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 style:parent-style-name="Graphics">
      <style:graphic-properties draw:fill="none" draw:stroke="non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82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1">
      <style:drawing-page-properties draw:fill="bitmap" draw:fill-image-name="a9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2">
      <style:drawing-page-properties draw:fill="bitmap" draw:fill-image-name="a23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6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37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6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8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0" style:parent-style-name="Graphics">
      <style:graphic-properties draw:fill="none" draw:stroke="none"/>
    </style:style>
    <style:style style:family="paragraph" style:name="a24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3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8">
      <style:drawing-page-properties draw:fill="bitmap" draw:fill-image-name="a48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4">
      <style:drawing-page-properties draw:fill="bitmap" draw:fill-image-name="a7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2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2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0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3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74" style:parent-style-name="Graphics">
      <style:graphic-properties draw:fill="none" draw:stroke="non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1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1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4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6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75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2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graphic" style:name="a529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5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756" style:parent-style-name="Graphics">
      <style:graphic-properties draw:fill="none" draw:stroke="non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0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0" style:parent-style-name="Graphics">
      <style:graphic-properties draw:fill="none" draw:stroke="none"/>
    </style:style>
    <style:style style:family="paragraph" style:name="a306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6736in" style:font-size-asian="0.36736in" style:font-size-complex="0.3673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6736in" style:font-size-asian="0.36736in" style:font-size-complex="0.3673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6736in" style:font-size-asian="0.36736in" style:font-size-complex="0.3673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2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6">
      <style:drawing-page-properties draw:fill="bitmap" draw:fill-image-name="a32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375in" style:font-size-asian="0.18375in" style:font-size-complex="0.1837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1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0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9">
      <style:drawing-page-properties draw:fill="bitmap" draw:fill-image-name="a56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3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4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2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5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9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paragraph" style:name="a35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580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33" style:parent-style-name="Graphics">
      <style:graphic-properties draw:fill="none" draw:stroke="non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4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7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8" style:parent-style-name="Graphics">
      <style:graphic-properties draw:fill="none" draw:stroke="none"/>
    </style:style>
    <style:style style:family="paragraph" style:name="a592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50514in" style:font-size-asian="0.50514in" style:font-size-complex="0.5051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74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0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7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7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0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1" style:parent-style-name="Graphics">
      <style:graphic-properties draw:fill="none" draw:stroke="non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6736in" style:font-size-asian="0.36736in" style:font-size-complex="0.3673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6736in" style:font-size-asian="0.36736in" style:font-size-complex="0.3673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90%" fo:text-align="left" style:tab-stop-distance="0.8267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6736in" style:font-size-asian="0.36736in" style:font-size-complex="0.3673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6736in" style:font-size-asian="0.36736in" style:font-size-complex="0.3673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8">
      <style:drawing-page-properties draw:fill="bitmap" draw:fill-image-name="a16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2153in" style:font-size-asian="0.32153in" style:font-size-complex="0.3215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375in" style:font-size-asian="0.18375in" style:font-size-complex="0.1837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90%" fo:text-align="left" style:tab-stop-distance="0.8267in" fo:margin-left="0.20668in" fo:margin-right="0in" fo:text-indent="-0.20668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90%" fo:text-align="left" style:tab-stop-distance="0.8267in" fo:margin-left="0in" fo:margin-right="0in" fo:text-indent="0in" fo:margin-top="0.1145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30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75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556in" style:font-size-asian="0.27556in" style:font-size-complex="0.27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2">
      <style:paragraph-properties fo:line-height="90%" fo:text-align="left" style:tab-stop-distance="0.8267in" fo:margin-left="0.62003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958in" style:font-size-asian="0.22958in" style:font-size-complex="0.2295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90%" fo:text-align="left" style:tab-stop-distance="0.8267in" fo:margin-left="1.03337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90%" fo:text-align="left" style:tab-stop-distance="0.8267in" fo:margin-left="1.44672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7">
      <style:drawing-page-properties draw:fill="bitmap" draw:fill-image-name="a63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" style:parent-style-name="Graphics">
      <style:graphic-properties draw:fill="none" draw:stroke="none"/>
    </style:style>
    <style:style style:family="paragraph" style:name="a18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5">
      <style:drawing-page-properties draw:fill="bitmap" draw:fill-image-name="a44" style:repeat="stretch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89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667in" style:font-size-asian="0.20667in" style:font-size-complex="0.20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">
      <style:drawing-page-properties draw:fill="bitmap" draw:fill-image-name="a4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12">
      <style:paragraph-properties fo:line-height="90%" fo:text-align="left" style:tab-stop-distance="0.8267in" fo:margin-left="1.86008in" fo:margin-right="0in" fo:text-indent="-0.20668in" fo:margin-top="0.0576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2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41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42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0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8">
      <style:drawing-page-properties draw:fill="bitmap" draw:fill-image-name="a42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5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5556in" style:font-size-asian="0.55556in" style:font-size-complex="0.55556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0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5in" style:font-size-asian="0.5in" style:font-size-complex="0.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center" draw:fill="solid" draw:fill-color="#ffe600" draw:opacity="100%" draw:stroke="none" draw:auto-grow-width="false" draw:auto-grow-height="true"/>
      <style:paragraph-properties style:font-independent-line-spacing="true" style:writing-mode="lr-tb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6667in" style:font-size-asian="0.16667in" style:font-size-complex="0.16667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center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">
      <style:graphic-properties fo:wrap-option="wrap" fo:padding-top="0.04999in" fo:padding-bottom="0.04999in" fo:padding-left="0.09999in" fo:padding-right="0.09999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68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3">
      <style:graphic-properties fo:wrap-option="wrap" fo:padding-top="0.04999in" fo:padding-bottom="0.04999in" fo:padding-left="0.09999in" fo:padding-right="0.09999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0">
      <style:paragraph-properties fo:line-height="100%" fo:text-align="center" style:tab-stop-distance="0.5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center" style:tab-stop-distance="0.5in" fo:margin-left="0in" fo:margin-right="0in" fo:text-indent="0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center" style:tab-stop-distance="0.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19444in" style:font-size-asian="0.19444in" style:font-size-complex="0.19444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6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Fira Sans Light" style:font-family-asian="Fira Sans Light" style:font-family-complex="Fira Sans Light" fo:font-size="0.33333in" style:font-size-asian="0.33333in" style:font-size-complex="0.33333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6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1335in"/>
      </text:list-level-style-number>
      <text:list-level-style-number text:level="3" style:num-format="">
        <style:list-level-properties text:space-before="0.8267in"/>
      </text:list-level-style-number>
      <text:list-level-style-number text:level="4" style:num-format="">
        <style:list-level-properties text:space-before="1.24005in"/>
      </text:list-level-style-number>
      <text:list-level-style-number text:level="5" style:num-format="">
        <style:list-level-properties text:space-before="1.6534in"/>
      </text:list-level-style-number>
      <text:list-level-style-number text:level="6" style:num-format="">
        <style:list-level-properties text:space-before="2.06675in"/>
      </text:list-level-style-number>
      <text:list-level-style-number text:level="7" style:num-format="">
        <style:list-level-properties text:space-before="2.4801in"/>
      </text:list-level-style-number>
      <text:list-level-style-number text:level="8" style:num-format="">
        <style:list-level-properties text:space-before="2.89345in"/>
      </text:list-level-style-number>
      <text:list-level-style-number text:level="9" style:num-format="">
        <style:list-level-properties text:space-before="3.3068in"/>
      </text:list-level-style-number>
    </text:list-style>
    <text:list-style style:name="a76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01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82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76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85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04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537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76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94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88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1335in"/>
      </text:list-level-style-number>
      <text:list-level-style-number text:level="3" style:num-format="">
        <style:list-level-properties text:space-before="0.8267in"/>
      </text:list-level-style-number>
      <text:list-level-style-number text:level="4" style:num-format="">
        <style:list-level-properties text:space-before="1.24005in"/>
      </text:list-level-style-number>
      <text:list-level-style-number text:level="5" style:num-format="">
        <style:list-level-properties text:space-before="1.6534in"/>
      </text:list-level-style-number>
      <text:list-level-style-number text:level="6" style:num-format="">
        <style:list-level-properties text:space-before="2.06675in"/>
      </text:list-level-style-number>
      <text:list-level-style-number text:level="7" style:num-format="">
        <style:list-level-properties text:space-before="2.4801in"/>
      </text:list-level-style-number>
      <text:list-level-style-number text:level="8" style:num-format="">
        <style:list-level-properties text:space-before="2.89345in"/>
      </text:list-level-style-number>
      <text:list-level-style-number text:level="9" style:num-format="">
        <style:list-level-properties text:space-before="3.3068in"/>
      </text:list-level-style-number>
    </text:list-style>
    <text:list-style style:name="a550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98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41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5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1335in"/>
      </text:list-level-style-number>
      <text:list-level-style-number text:level="3" style:num-format="">
        <style:list-level-properties text:space-before="0.8267in"/>
      </text:list-level-style-number>
      <text:list-level-style-number text:level="4" style:num-format="">
        <style:list-level-properties text:space-before="1.24005in"/>
      </text:list-level-style-number>
      <text:list-level-style-number text:level="5" style:num-format="">
        <style:list-level-properties text:space-before="1.6534in"/>
      </text:list-level-style-number>
      <text:list-level-style-number text:level="6" style:num-format="">
        <style:list-level-properties text:space-before="2.06675in"/>
      </text:list-level-style-number>
      <text:list-level-style-number text:level="7" style:num-format="">
        <style:list-level-properties text:space-before="2.4801in"/>
      </text:list-level-style-number>
      <text:list-level-style-number text:level="8" style:num-format="">
        <style:list-level-properties text:space-before="2.89345in"/>
      </text:list-level-style-number>
      <text:list-level-style-number text:level="9" style:num-format="">
        <style:list-level-properties text:space-before="3.3068in"/>
      </text:list-level-style-number>
    </text:list-style>
    <text:list-style style:name="a692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695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140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69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1335in"/>
      </text:list-level-style-number>
      <text:list-level-style-number text:level="3" style:num-format="">
        <style:list-level-properties text:space-before="0.8267in"/>
      </text:list-level-style-number>
      <text:list-level-style-number text:level="4" style:num-format="">
        <style:list-level-properties text:space-before="1.24005in"/>
      </text:list-level-style-number>
      <text:list-level-style-number text:level="5" style:num-format="">
        <style:list-level-properties text:space-before="1.6534in"/>
      </text:list-level-style-number>
      <text:list-level-style-number text:level="6" style:num-format="">
        <style:list-level-properties text:space-before="2.06675in"/>
      </text:list-level-style-number>
      <text:list-level-style-number text:level="7" style:num-format="">
        <style:list-level-properties text:space-before="2.4801in"/>
      </text:list-level-style-number>
      <text:list-level-style-number text:level="8" style:num-format="">
        <style:list-level-properties text:space-before="2.89345in"/>
      </text:list-level-style-number>
      <text:list-level-style-number text:level="9" style:num-format="">
        <style:list-level-properties text:space-before="3.3068in"/>
      </text:list-level-style-number>
    </text:list-style>
    <text:list-style style:name="a281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14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7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400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14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540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772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40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543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40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77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54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1335in"/>
      </text:list-level-style-number>
      <text:list-level-style-number text:level="3" style:num-format="">
        <style:list-level-properties text:space-before="0.8267in"/>
      </text:list-level-style-number>
      <text:list-level-style-number text:level="4" style:num-format="">
        <style:list-level-properties text:space-before="1.24005in"/>
      </text:list-level-style-number>
      <text:list-level-style-number text:level="5" style:num-format="">
        <style:list-level-properties text:space-before="1.6534in"/>
      </text:list-level-style-number>
      <text:list-level-style-number text:level="6" style:num-format="">
        <style:list-level-properties text:space-before="2.06675in"/>
      </text:list-level-style-number>
      <text:list-level-style-number text:level="7" style:num-format="">
        <style:list-level-properties text:space-before="2.4801in"/>
      </text:list-level-style-number>
      <text:list-level-style-number text:level="8" style:num-format="">
        <style:list-level-properties text:space-before="2.89345in"/>
      </text:list-level-style-number>
      <text:list-level-style-number text:level="9" style:num-format="">
        <style:list-level-properties text:space-before="3.3068in"/>
      </text:list-level-style-number>
    </text:list-style>
    <text:list-style style:name="a40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686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text:list-style style:name="a689">
      <text:list-level-style-bullet text:level="1" text:bullet-char="•">
        <style:list-level-properties text:space-before="0in" text:min-label-width="0.2066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1335in" text:min-label-width="0.2066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267in" text:min-label-width="0.2066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24005in" text:min-label-width="0.2066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6534in" text:min-label-width="0.2066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06675in" text:min-label-width="0.2066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4801in" text:min-label-width="0.2066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89345in" text:min-label-width="0.2066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3068in" text:min-label-width="0.20668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702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77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557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2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62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41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5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14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47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" style:page-layout-name="pageLayout1" draw:style-name="a1">
      <draw:frame draw:id="id0" draw:style-name="a6" draw:name="Text Box 16" svg:x="0.64757in" svg:y="10.56486in" svg:width="7.05243in" svg:height="0.50487in">
        <draw:text-box>
          <text:p text:style-name="a5" text:class-names="" text:cond-style-name=""><text:span text:style-name="a2" text:class-names="">Gesellschaft für Informatik e.V. (GI)<text:line-break/>Wissenschaftszentrum,<text:s text:c="1"/></text:span><text:span text:style-name="a3" text:class-names="">Ahrstr</text:span><text:span text:style-name="a4" text:class-names="">. 45, 53175 Bonn</text:span></text:p>
        </draw:text-box>
        <svg:title/>
        <svg:desc/>
      </draw:frame>
      <draw:frame draw:id="id1" draw:style-name="a31" draw:name="Text Box 49" svg:x="1.20139in" svg:y="4.30446in" svg:width="6in" svg:height="5.75566in">
        <draw:text-box>
          <text:p text:style-name="a8" text:class-names="" text:cond-style-name=""><text:span text:style-name="a7" text:class-names="">Die Gesellschaft für Informatik e.V. (GI) verleiht diese Urkunde für herausragende Leistungen im Fach Informatik</text:span></text:p>
          <text:p text:style-name="a10" text:class-names="" text:cond-style-name=""><text:span text:style-name="a9" text:class-names="">an:</text:span></text:p>
          <text:p text:style-name="a12" text:class-names="" text:cond-style-name=""><text:span text:style-name="a11" text:class-names="">Alan Turing</text:span></text:p>
          <text:p text:style-name="a14" text:class-names="" text:cond-style-name=""><text:span text:style-name="a13" text:class-names="">Konrad-Zuse-Schule</text:span></text:p>
          <text:p text:style-name="a16" text:class-names="" text:cond-style-name=""><text:span text:style-name="a15" text:class-names=""/></text:p>
          <text:p text:style-name="a18" text:class-names="" text:cond-style-name=""><text:span text:style-name="a17" text:class-names="">Hiermit ist ein kostenfreier (einjähriger) <text:s text:c="1"/>Bezug von Leistungen<text:s text:c="1"/></text:span></text:p>
          <text:p text:style-name="a20" text:class-names="" text:cond-style-name=""><text:span text:style-name="a19" text:class-names="">der Gesellschaft für Informatik e.V. verbunden.</text:span></text:p>
          <text:p text:style-name="a22" text:class-names="" text:cond-style-name=""><text:span text:style-name="a21" text:class-names="">Die Geschäftsführerin</text:span></text:p>
          <text:p text:style-name="a24" text:class-names="" text:cond-style-name=""><text:span text:style-name="a23" text:class-names=""/></text:p>
          <text:p text:style-name="a26" text:class-names="" text:cond-style-name=""><text:span text:style-name="a25" text:class-names=""/></text:p>
          <text:p text:style-name="a28" text:class-names="" text:cond-style-name=""><text:span text:style-name="a27" text:class-names="">Vorname Nachname</text:span></text:p>
          <text:p text:style-name="a30" text:class-names="" text:cond-style-name=""><text:span text:style-name="a29" text:class-names="">Bonn, <text:s text:c="1"/>aktuelles Datum</text:span></text:p>
        </draw:text-box>
        <svg:title/>
        <svg:desc/>
      </draw:frame>
      <draw:frame draw:id="id2" draw:style-name="a39" draw:name="Textfeld 1" svg:x="-0in" svg:y="2.12847in" svg:width="8.26736in" svg:height="1.58197in">
        <draw:text-box>
          <text:p text:style-name="a33" text:class-names="" text:cond-style-name=""><text:span text:style-name="a32" text:class-names=""/></text:p>
          <text:p text:style-name="a36" text:class-names="" text:cond-style-name=""><text:span text:style-name="a34" text:class-names="">Urkunde</text:span><text:span text:style-name="a35" text:class-names=""/></text:p>
          <text:p text:style-name="a38" text:class-names="" text:cond-style-name=""><text:span text:style-name="a37" text:class-names=""/></text:p>
        </draw:text-box>
        <svg:title/>
        <svg:desc/>
      </draw:frame>
      <draw:frame draw:id="id3" draw:style-name="a42" draw:name="Text Box 19" svg:x="0.64757in" svg:y="7.01563in" svg:width="6.85243in" svg:height="0.33333in">
        <draw:text-box>
          <text:p text:style-name="a41" text:class-names="" text:cond-style-name=""><text:span text:style-name="a40" text:class-names=""/></text:p>
        </draw:text-box>
        <svg:title/>
        <svg:desc/>
      </draw:frame>
      <draw:frame draw:id="id4" draw:style-name="a43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</style:master-page>
    <style:master-page style:name="Master1-Layout1-blank-Leer" style:page-layout-name="pageLayout1" draw:style-name="a45"/>
    <style:master-page style:name="Master1-Layout2-cust-Titelfolie" style:page-layout-name="pageLayout1" draw:style-name="a47">
      <draw:frame draw:id="id5" draw:layer="Master1-bg" draw:style-name="a52" draw:name="Text Box 16" svg:x="0.64757in" svg:y="10.56486in" svg:width="7.05243in" svg:height="0.50487in">
        <draw:text-box>
          <text:p text:style-name="a51" text:class-names="" text:cond-style-name=""><text:span text:style-name="a48" text:class-names="">Gesellschaft für Informatik e.V. (GI)<text:line-break/>Wissenschaftszentrum,<text:s text:c="1"/></text:span><text:span text:style-name="a49" text:class-names="">Ahrstr</text:span><text:span text:style-name="a50" text:class-names="">. 45, 53175 Bonn</text:span></text:p>
        </draw:text-box>
        <svg:title/>
        <svg:desc/>
      </draw:frame>
      <draw:frame draw:id="id6" draw:layer="Master1-bg" draw:style-name="a77" draw:name="Text Box 49" svg:x="1.20139in" svg:y="4.30446in" svg:width="6in" svg:height="5.75566in">
        <draw:text-box>
          <text:p text:style-name="a54" text:class-names="" text:cond-style-name=""><text:span text:style-name="a53" text:class-names="">Die Gesellschaft für Informatik e.V. (GI) verleiht diese Urkunde für herausragende Leistungen im Fach Informatik</text:span></text:p>
          <text:p text:style-name="a56" text:class-names="" text:cond-style-name=""><text:span text:style-name="a55" text:class-names="">an:</text:span></text:p>
          <text:p text:style-name="a58" text:class-names="" text:cond-style-name=""><text:span text:style-name="a57" text:class-names="">Alan Turing</text:span></text:p>
          <text:p text:style-name="a60" text:class-names="" text:cond-style-name=""><text:span text:style-name="a59" text:class-names="">Konrad-Zuse-Schule</text:span></text:p>
          <text:p text:style-name="a62" text:class-names="" text:cond-style-name=""><text:span text:style-name="a61" text:class-names=""/></text:p>
          <text:p text:style-name="a64" text:class-names="" text:cond-style-name=""><text:span text:style-name="a63" text:class-names="">Hiermit ist ein kostenfreier (einjähriger) <text:s text:c="1"/>Bezug von Leistungen<text:s text:c="1"/></text:span></text:p>
          <text:p text:style-name="a66" text:class-names="" text:cond-style-name=""><text:span text:style-name="a65" text:class-names="">der Gesellschaft für Informatik e.V. verbunden.</text:span></text:p>
          <text:p text:style-name="a68" text:class-names="" text:cond-style-name=""><text:span text:style-name="a67" text:class-names="">Die Geschäftsführerin</text:span></text:p>
          <text:p text:style-name="a70" text:class-names="" text:cond-style-name=""><text:span text:style-name="a69" text:class-names=""/></text:p>
          <text:p text:style-name="a72" text:class-names="" text:cond-style-name=""><text:span text:style-name="a71" text:class-names=""/></text:p>
          <text:p text:style-name="a74" text:class-names="" text:cond-style-name=""><text:span text:style-name="a73" text:class-names="">Vorname Nachname</text:span></text:p>
          <text:p text:style-name="a76" text:class-names="" text:cond-style-name=""><text:span text:style-name="a75" text:class-names="">Bonn, <text:s text:c="1"/>aktuelles Datum</text:span></text:p>
        </draw:text-box>
        <svg:title/>
        <svg:desc/>
      </draw:frame>
      <draw:frame draw:id="id7" draw:layer="Master1-bg" draw:style-name="a85" draw:name="Textfeld 1" svg:x="-0in" svg:y="2.12847in" svg:width="8.26736in" svg:height="1.58197in">
        <draw:text-box>
          <text:p text:style-name="a79" text:class-names="" text:cond-style-name=""><text:span text:style-name="a78" text:class-names=""/></text:p>
          <text:p text:style-name="a82" text:class-names="" text:cond-style-name=""><text:span text:style-name="a80" text:class-names="">Urkunde</text:span><text:span text:style-name="a81" text:class-names=""/></text:p>
          <text:p text:style-name="a84" text:class-names="" text:cond-style-name=""><text:span text:style-name="a83" text:class-names=""/></text:p>
        </draw:text-box>
        <svg:title/>
        <svg:desc/>
      </draw:frame>
      <draw:frame draw:id="id8" draw:layer="Master1-bg" draw:style-name="a88" draw:name="Text Box 19" svg:x="0.64757in" svg:y="7.01563in" svg:width="6.85243in" svg:height="0.33333in">
        <draw:text-box>
          <text:p text:style-name="a87" text:class-names="" text:cond-style-name=""><text:span text:style-name="a86" text:class-names=""/></text:p>
        </draw:text-box>
        <svg:title/>
        <svg:desc/>
      </draw:frame>
      <draw:frame draw:id="id9" draw:layer="Master1-bg" draw:style-name="a89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</style:master-page>
    <style:master-page style:name="Master1-Layout3-obj-Titel-und-Inhalt" style:page-layout-name="pageLayout1" draw:style-name="a91">
      <draw:frame draw:id="id10" draw:layer="Master1-bg" draw:style-name="a96" draw:name="Text Box 16" svg:x="0.64757in" svg:y="10.56486in" svg:width="7.05243in" svg:height="0.50487in">
        <draw:text-box>
          <text:p text:style-name="a95" text:class-names="" text:cond-style-name=""><text:span text:style-name="a92" text:class-names="">Gesellschaft für Informatik e.V. (GI)<text:line-break/>Wissenschaftszentrum,<text:s text:c="1"/></text:span><text:span text:style-name="a93" text:class-names="">Ahrstr</text:span><text:span text:style-name="a94" text:class-names="">. 45, 53175 Bonn</text:span></text:p>
        </draw:text-box>
        <svg:title/>
        <svg:desc/>
      </draw:frame>
      <draw:frame draw:id="id11" draw:layer="Master1-bg" draw:style-name="a121" draw:name="Text Box 49" svg:x="1.20139in" svg:y="4.30446in" svg:width="6in" svg:height="5.75566in">
        <draw:text-box>
          <text:p text:style-name="a98" text:class-names="" text:cond-style-name=""><text:span text:style-name="a97" text:class-names="">Die Gesellschaft für Informatik e.V. (GI) verleiht diese Urkunde für herausragende Leistungen im Fach Informatik</text:span></text:p>
          <text:p text:style-name="a100" text:class-names="" text:cond-style-name=""><text:span text:style-name="a99" text:class-names="">an:</text:span></text:p>
          <text:p text:style-name="a102" text:class-names="" text:cond-style-name=""><text:span text:style-name="a101" text:class-names="">Alan Turing</text:span></text:p>
          <text:p text:style-name="a104" text:class-names="" text:cond-style-name=""><text:span text:style-name="a103" text:class-names="">Konrad-Zuse-Schule</text:span></text:p>
          <text:p text:style-name="a106" text:class-names="" text:cond-style-name=""><text:span text:style-name="a105" text:class-names=""/></text:p>
          <text:p text:style-name="a108" text:class-names="" text:cond-style-name=""><text:span text:style-name="a107" text:class-names="">Hiermit ist ein kostenfreier (einjähriger) <text:s text:c="1"/>Bezug von Leistungen<text:s text:c="1"/></text:span></text:p>
          <text:p text:style-name="a110" text:class-names="" text:cond-style-name=""><text:span text:style-name="a109" text:class-names="">der Gesellschaft für Informatik e.V. verbunden.</text:span></text:p>
          <text:p text:style-name="a112" text:class-names="" text:cond-style-name=""><text:span text:style-name="a111" text:class-names="">Die Geschäftsführerin</text:span></text:p>
          <text:p text:style-name="a114" text:class-names="" text:cond-style-name=""><text:span text:style-name="a113" text:class-names=""/></text:p>
          <text:p text:style-name="a116" text:class-names="" text:cond-style-name=""><text:span text:style-name="a115" text:class-names=""/></text:p>
          <text:p text:style-name="a118" text:class-names="" text:cond-style-name=""><text:span text:style-name="a117" text:class-names="">Vorname Nachname</text:span></text:p>
          <text:p text:style-name="a120" text:class-names="" text:cond-style-name=""><text:span text:style-name="a119" text:class-names="">Bonn, <text:s text:c="1"/>aktuelles Datum</text:span></text:p>
        </draw:text-box>
        <svg:title/>
        <svg:desc/>
      </draw:frame>
      <draw:frame draw:id="id12" draw:layer="Master1-bg" draw:style-name="a129" draw:name="Textfeld 1" svg:x="-0in" svg:y="2.12847in" svg:width="8.26736in" svg:height="1.58197in">
        <draw:text-box>
          <text:p text:style-name="a123" text:class-names="" text:cond-style-name=""><text:span text:style-name="a122" text:class-names=""/></text:p>
          <text:p text:style-name="a126" text:class-names="" text:cond-style-name=""><text:span text:style-name="a124" text:class-names="">Urkunde</text:span><text:span text:style-name="a125" text:class-names=""/></text:p>
          <text:p text:style-name="a128" text:class-names="" text:cond-style-name=""><text:span text:style-name="a127" text:class-names=""/></text:p>
        </draw:text-box>
        <svg:title/>
        <svg:desc/>
      </draw:frame>
      <draw:frame draw:id="id13" draw:layer="Master1-bg" draw:style-name="a132" draw:name="Text Box 19" svg:x="0.64757in" svg:y="7.01563in" svg:width="6.85243in" svg:height="0.33333in">
        <draw:text-box>
          <text:p text:style-name="a131" text:class-names="" text:cond-style-name=""><text:span text:style-name="a130" text:class-names=""/></text:p>
        </draw:text-box>
        <svg:title/>
        <svg:desc/>
      </draw:frame>
      <draw:frame draw:id="id14" draw:layer="Master1-bg" draw:style-name="a133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15" presentation:style-name="a137" draw:name="Title 1" svg:x="0.56838in" svg:y="0.62253in" svg:width="7.1306in" svg:height="2.26005in" presentation:class="title" presentation:placeholder="false">
        <draw:text-box>
          <text:p text:style-name="a136" text:class-names="" text:cond-style-name=""><text:span text:style-name="a134" text:class-names="">Titelmasterformat durch Klicken bearbeiten</text:span><text:span text:style-name="a135" text:class-names=""/></text:p>
        </draw:text-box>
        <svg:title/>
        <svg:desc/>
      </draw:frame>
      <draw:frame draw:id="id16" presentation:style-name="a154" draw:name="Content Placeholder 2" svg:x="0.56838in" svg:y="3.11264in" svg:width="7.1306in" svg:height="7.41892in" presentation:class="object" presentation:placeholder="false">
        <draw:text-box>
          <text:list text:style-name="a140">
            <text:list-item>
              <text:p text:style-name="a139" text:class-names="" text:cond-style-name=""><text:span text:style-name="a138" text:class-names="">Formatvorlagen des Textmasters bearbeiten</text:span></text:p>
            </text:list-item>
          </text:list>
          <text:list text:style-name="a143">
            <text:list-item>
              <text:list text:style-name="a143">
                <text:list-item>
                  <text:p text:style-name="a142" text:class-names="" text:cond-style-name=""><text:span text:style-name="a141" text:class-names="">Zweite Ebene</text:span></text:p>
                </text:list-item>
              </text:list>
            </text:list-item>
          </text:list>
          <text:list text:style-name="a146">
            <text:list-item>
              <text:list text:style-name="a146">
                <text:list-item>
                  <text:list text:style-name="a146">
                    <text:list-item>
                      <text:p text:style-name="a145" text:class-names="" text:cond-style-name=""><text:span text:style-name="a144" text:class-names="">Dritte Ebene</text:span></text:p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p text:style-name="a148" text:class-names="" text:cond-style-name=""><text:span text:style-name="a147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list text:style-name="a153">
                            <text:list-item>
                              <text:p text:style-name="a152" text:class-names="" text:cond-style-name=""><text:span text:style-name="a150" text:class-names="">Fünfte Ebene</text:span><text:span text:style-name="a1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7" presentation:style-name="a159" draw:name="Date Placeholder 3" svg:x="0.56838in" svg:y="10.83741in" svg:width="1.86016in" svg:height="0.62253in" presentation:class="date-time" presentation:placeholder="false">
        <draw:text-box>
          <text:p text:style-name="a158" text:class-names="" text:cond-style-name=""><text:span text:style-name="a155" text:class-names=""><text:date text:fixed="false" style:data-style-name="a156">19.01.2024</text:date></text:span><text:span text:style-name="a157" text:class-names=""/></text:p>
        </draw:text-box>
        <svg:title/>
        <svg:desc/>
      </draw:frame>
      <draw:frame draw:id="id18" presentation:style-name="a162" draw:name="Footer Placeholder 4" svg:x="2.73856in" svg:y="10.83741in" svg:width="2.79023in" svg:height="0.62253in" presentation:class="footer" presentation:placeholder="false">
        <draw:text-box>
          <text:p text:style-name="a161" text:class-names="" text:cond-style-name=""><text:span text:style-name="a160" text:class-names=""/></text:p>
        </draw:text-box>
        <svg:title/>
        <svg:desc/>
      </draw:frame>
      <draw:frame draw:id="id19" presentation:style-name="a166" draw:name="Slide Number Placeholder 5" svg:x="5.83882in" svg:y="10.83741in" svg:width="1.86016in" svg:height="0.62253in" presentation:class="page-number" presentation:placeholder="false">
        <draw:text-box>
          <text:p text:style-name="a165" text:class-names="" text:cond-style-name=""><text:span text:style-name="a163" text:class-names=""><text:page-number style:num-format="1" text:fixed="false">‹Nr.›</text:page-number></text:span><text:span text:style-name="a164" text:class-names=""/></text:p>
        </draw:text-box>
        <svg:title/>
        <svg:desc/>
      </draw:frame>
    </style:master-page>
    <style:master-page style:name="Master1-Layout4-secHead-Abschnitts-&#10;überschrift" style:page-layout-name="pageLayout1" draw:style-name="a168">
      <draw:frame draw:id="id20" draw:layer="Master1-bg" draw:style-name="a173" draw:name="Text Box 16" svg:x="0.64757in" svg:y="10.56486in" svg:width="7.05243in" svg:height="0.50487in">
        <draw:text-box>
          <text:p text:style-name="a172" text:class-names="" text:cond-style-name=""><text:span text:style-name="a169" text:class-names="">Gesellschaft für Informatik e.V. (GI)<text:line-break/>Wissenschaftszentrum,<text:s text:c="1"/></text:span><text:span text:style-name="a170" text:class-names="">Ahrstr</text:span><text:span text:style-name="a171" text:class-names="">. 45, 53175 Bonn</text:span></text:p>
        </draw:text-box>
        <svg:title/>
        <svg:desc/>
      </draw:frame>
      <draw:frame draw:id="id21" draw:layer="Master1-bg" draw:style-name="a198" draw:name="Text Box 49" svg:x="1.20139in" svg:y="4.30446in" svg:width="6in" svg:height="5.75566in">
        <draw:text-box>
          <text:p text:style-name="a175" text:class-names="" text:cond-style-name=""><text:span text:style-name="a174" text:class-names="">Die Gesellschaft für Informatik e.V. (GI) verleiht diese Urkunde für herausragende Leistungen im Fach Informatik</text:span></text:p>
          <text:p text:style-name="a177" text:class-names="" text:cond-style-name=""><text:span text:style-name="a176" text:class-names="">an:</text:span></text:p>
          <text:p text:style-name="a179" text:class-names="" text:cond-style-name=""><text:span text:style-name="a178" text:class-names="">Alan Turing</text:span></text:p>
          <text:p text:style-name="a181" text:class-names="" text:cond-style-name=""><text:span text:style-name="a180" text:class-names="">Konrad-Zuse-Schule</text:span></text:p>
          <text:p text:style-name="a183" text:class-names="" text:cond-style-name=""><text:span text:style-name="a182" text:class-names=""/></text:p>
          <text:p text:style-name="a185" text:class-names="" text:cond-style-name=""><text:span text:style-name="a184" text:class-names="">Hiermit ist ein kostenfreier (einjähriger) <text:s text:c="1"/>Bezug von Leistungen<text:s text:c="1"/></text:span></text:p>
          <text:p text:style-name="a187" text:class-names="" text:cond-style-name=""><text:span text:style-name="a186" text:class-names="">der Gesellschaft für Informatik e.V. verbunden.</text:span></text:p>
          <text:p text:style-name="a189" text:class-names="" text:cond-style-name=""><text:span text:style-name="a188" text:class-names="">Die Geschäftsführerin</text:span></text:p>
          <text:p text:style-name="a191" text:class-names="" text:cond-style-name=""><text:span text:style-name="a190" text:class-names=""/></text:p>
          <text:p text:style-name="a193" text:class-names="" text:cond-style-name=""><text:span text:style-name="a192" text:class-names=""/></text:p>
          <text:p text:style-name="a195" text:class-names="" text:cond-style-name=""><text:span text:style-name="a194" text:class-names="">Vorname Nachname</text:span></text:p>
          <text:p text:style-name="a197" text:class-names="" text:cond-style-name=""><text:span text:style-name="a196" text:class-names="">Bonn, <text:s text:c="1"/>aktuelles Datum</text:span></text:p>
        </draw:text-box>
        <svg:title/>
        <svg:desc/>
      </draw:frame>
      <draw:frame draw:id="id22" draw:layer="Master1-bg" draw:style-name="a206" draw:name="Textfeld 1" svg:x="-0in" svg:y="2.12847in" svg:width="8.26736in" svg:height="1.58197in">
        <draw:text-box>
          <text:p text:style-name="a200" text:class-names="" text:cond-style-name=""><text:span text:style-name="a199" text:class-names=""/></text:p>
          <text:p text:style-name="a203" text:class-names="" text:cond-style-name=""><text:span text:style-name="a201" text:class-names="">Urkunde</text:span><text:span text:style-name="a202" text:class-names=""/></text:p>
          <text:p text:style-name="a205" text:class-names="" text:cond-style-name=""><text:span text:style-name="a204" text:class-names=""/></text:p>
        </draw:text-box>
        <svg:title/>
        <svg:desc/>
      </draw:frame>
      <draw:frame draw:id="id23" draw:layer="Master1-bg" draw:style-name="a209" draw:name="Text Box 19" svg:x="0.64757in" svg:y="7.01563in" svg:width="6.85243in" svg:height="0.33333in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24" draw:layer="Master1-bg" draw:style-name="a210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25" presentation:style-name="a214" draw:name="Title 1" svg:x="0.56408in" svg:y="2.91506in" svg:width="7.1306in" svg:height="4.86384in" presentation:class="title" presentation:placeholder="false">
        <draw:text-box>
          <text:p text:style-name="a213" text:class-names="" text:cond-style-name=""><text:span text:style-name="a211" text:class-names="">Titelmasterformat durch Klicken bearbeiten</text:span><text:span text:style-name="a212" text:class-names=""/></text:p>
        </draw:text-box>
        <svg:title/>
        <svg:desc/>
      </draw:frame>
      <draw:frame draw:id="id26" presentation:style-name="a218" draw:name="Text Placeholder 2" svg:x="0.56408in" svg:y="7.82492in" svg:width="7.1306in" svg:height="2.55778in" presentation:class="outline" presentation:placeholder="false">
        <draw:text-box>
          <text:list text:style-name="a217">
            <text:list-item>
              <text:p text:style-name="a216" text:class-names="" text:cond-style-name=""><text:span text:style-name="a215" text:class-names="">Formatvorlagen des Textmasters bearbeiten</text:span></text:p>
            </text:list-item>
          </text:list>
        </draw:text-box>
        <svg:title/>
        <svg:desc/>
      </draw:frame>
      <draw:frame draw:id="id27" presentation:style-name="a223" draw:name="Date Placeholder 3" svg:x="0.56838in" svg:y="10.83741in" svg:width="1.86016in" svg:height="0.62253in" presentation:class="date-time" presentation:placeholder="false">
        <draw:text-box>
          <text:p text:style-name="a222" text:class-names="" text:cond-style-name=""><text:span text:style-name="a219" text:class-names=""><text:date text:fixed="false" style:data-style-name="a220">19.01.2024</text:date></text:span><text:span text:style-name="a221" text:class-names=""/></text:p>
        </draw:text-box>
        <svg:title/>
        <svg:desc/>
      </draw:frame>
      <draw:frame draw:id="id28" presentation:style-name="a226" draw:name="Footer Placeholder 4" svg:x="2.73856in" svg:y="10.83741in" svg:width="2.79023in" svg:height="0.62253in" presentation:class="footer" presentation:placeholder="false">
        <draw:text-box>
          <text:p text:style-name="a225" text:class-names="" text:cond-style-name=""><text:span text:style-name="a224" text:class-names=""/></text:p>
        </draw:text-box>
        <svg:title/>
        <svg:desc/>
      </draw:frame>
      <draw:frame draw:id="id29" presentation:style-name="a230" draw:name="Slide Number Placeholder 5" svg:x="5.83882in" svg:y="10.83741in" svg:width="1.86016in" svg:height="0.62253in" presentation:class="page-number" presentation:placeholder="false">
        <draw:text-box>
          <text:p text:style-name="a229" text:class-names="" text:cond-style-name=""><text:span text:style-name="a227" text:class-names=""><text:page-number style:num-format="1" text:fixed="false">‹Nr.›</text:page-number></text:span><text:span text:style-name="a228" text:class-names=""/></text:p>
        </draw:text-box>
        <svg:title/>
        <svg:desc/>
      </draw:frame>
    </style:master-page>
    <style:master-page style:name="Master1-Layout5-twoObj-Zwei-Inhalte" style:page-layout-name="pageLayout1" draw:style-name="a232">
      <draw:frame draw:id="id30" draw:layer="Master1-bg" draw:style-name="a237" draw:name="Text Box 16" svg:x="0.64757in" svg:y="10.56486in" svg:width="7.05243in" svg:height="0.50487in">
        <draw:text-box>
          <text:p text:style-name="a236" text:class-names="" text:cond-style-name=""><text:span text:style-name="a233" text:class-names="">Gesellschaft für Informatik e.V. (GI)<text:line-break/>Wissenschaftszentrum,<text:s text:c="1"/></text:span><text:span text:style-name="a234" text:class-names="">Ahrstr</text:span><text:span text:style-name="a235" text:class-names="">. 45, 53175 Bonn</text:span></text:p>
        </draw:text-box>
        <svg:title/>
        <svg:desc/>
      </draw:frame>
      <draw:frame draw:id="id31" draw:layer="Master1-bg" draw:style-name="a262" draw:name="Text Box 49" svg:x="1.20139in" svg:y="4.30446in" svg:width="6in" svg:height="5.75566in">
        <draw:text-box>
          <text:p text:style-name="a239" text:class-names="" text:cond-style-name=""><text:span text:style-name="a238" text:class-names="">Die Gesellschaft für Informatik e.V. (GI) verleiht diese Urkunde für herausragende Leistungen im Fach Informatik</text:span></text:p>
          <text:p text:style-name="a241" text:class-names="" text:cond-style-name=""><text:span text:style-name="a240" text:class-names="">an:</text:span></text:p>
          <text:p text:style-name="a243" text:class-names="" text:cond-style-name=""><text:span text:style-name="a242" text:class-names="">Alan Turing</text:span></text:p>
          <text:p text:style-name="a245" text:class-names="" text:cond-style-name=""><text:span text:style-name="a244" text:class-names="">Konrad-Zuse-Schule</text:span></text:p>
          <text:p text:style-name="a247" text:class-names="" text:cond-style-name=""><text:span text:style-name="a246" text:class-names=""/></text:p>
          <text:p text:style-name="a249" text:class-names="" text:cond-style-name=""><text:span text:style-name="a248" text:class-names="">Hiermit ist ein kostenfreier (einjähriger) <text:s text:c="1"/>Bezug von Leistungen<text:s text:c="1"/></text:span></text:p>
          <text:p text:style-name="a251" text:class-names="" text:cond-style-name=""><text:span text:style-name="a250" text:class-names="">der Gesellschaft für Informatik e.V. verbunden.</text:span></text:p>
          <text:p text:style-name="a253" text:class-names="" text:cond-style-name=""><text:span text:style-name="a252" text:class-names="">Die Geschäftsführerin</text:span></text:p>
          <text:p text:style-name="a255" text:class-names="" text:cond-style-name=""><text:span text:style-name="a254" text:class-names=""/></text:p>
          <text:p text:style-name="a257" text:class-names="" text:cond-style-name=""><text:span text:style-name="a256" text:class-names=""/></text:p>
          <text:p text:style-name="a259" text:class-names="" text:cond-style-name=""><text:span text:style-name="a258" text:class-names="">Vorname Nachname</text:span></text:p>
          <text:p text:style-name="a261" text:class-names="" text:cond-style-name=""><text:span text:style-name="a260" text:class-names="">Bonn, <text:s text:c="1"/>aktuelles Datum</text:span></text:p>
        </draw:text-box>
        <svg:title/>
        <svg:desc/>
      </draw:frame>
      <draw:frame draw:id="id32" draw:layer="Master1-bg" draw:style-name="a270" draw:name="Textfeld 1" svg:x="-0in" svg:y="2.12847in" svg:width="8.26736in" svg:height="1.58197in">
        <draw:text-box>
          <text:p text:style-name="a264" text:class-names="" text:cond-style-name=""><text:span text:style-name="a263" text:class-names=""/></text:p>
          <text:p text:style-name="a267" text:class-names="" text:cond-style-name=""><text:span text:style-name="a265" text:class-names="">Urkunde</text:span><text:span text:style-name="a266" text:class-names=""/></text:p>
          <text:p text:style-name="a269" text:class-names="" text:cond-style-name=""><text:span text:style-name="a268" text:class-names=""/></text:p>
        </draw:text-box>
        <svg:title/>
        <svg:desc/>
      </draw:frame>
      <draw:frame draw:id="id33" draw:layer="Master1-bg" draw:style-name="a273" draw:name="Text Box 19" svg:x="0.64757in" svg:y="7.01563in" svg:width="6.85243in" svg:height="0.33333in">
        <draw:text-box>
          <text:p text:style-name="a272" text:class-names="" text:cond-style-name=""><text:span text:style-name="a271" text:class-names=""/></text:p>
        </draw:text-box>
        <svg:title/>
        <svg:desc/>
      </draw:frame>
      <draw:frame draw:id="id34" draw:layer="Master1-bg" draw:style-name="a274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35" presentation:style-name="a278" draw:name="Title 1" svg:x="0.56838in" svg:y="0.62253in" svg:width="7.1306in" svg:height="2.26005in" presentation:class="title" presentation:placeholder="false">
        <draw:text-box>
          <text:p text:style-name="a277" text:class-names="" text:cond-style-name=""><text:span text:style-name="a275" text:class-names="">Titelmasterformat durch Klicken bearbeiten</text:span><text:span text:style-name="a276" text:class-names=""/></text:p>
        </draw:text-box>
        <svg:title/>
        <svg:desc/>
      </draw:frame>
      <draw:frame draw:id="id36" presentation:style-name="a295" draw:name="Content Placeholder 2" svg:x="0.56838in" svg:y="3.11264in" svg:width="3.51363in" svg:height="7.41892in" presentation:class="object" presentation:placeholder="false">
        <draw:text-box>
          <text:list text:style-name="a281">
            <text:list-item>
              <text:p text:style-name="a280" text:class-names="" text:cond-style-name=""><text:span text:style-name="a279" text:class-names="">Formatvorlagen des Textmasters bearbeiten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Zweite Ebene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Dritte Ebene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4">
            <text:list-item>
              <text:list text:style-name="a294">
                <text:list-item>
                  <text:list text:style-name="a294">
                    <text:list-item>
                      <text:list text:style-name="a294">
                        <text:list-item>
                          <text:list text:style-name="a294">
                            <text:list-item>
                              <text:p text:style-name="a293" text:class-names="" text:cond-style-name=""><text:span text:style-name="a291" text:class-names="">Fünfte Ebene</text:span><text:span text:style-name="a2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12" draw:name="Content Placeholder 3" svg:x="4.18535in" svg:y="3.11264in" svg:width="3.51363in" svg:height="7.41892in" presentation:class="object" presentation:placeholder="false">
        <draw:text-box>
          <text:list text:style-name="a298">
            <text:list-item>
              <text:p text:style-name="a297" text:class-names="" text:cond-style-name=""><text:span text:style-name="a296" text:class-names="">Formatvorlagen des Textmasters bearbeiten</text:span></text:p>
            </text:list-item>
          </text:list>
          <text:list text:style-name="a301">
            <text:list-item>
              <text:list text:style-name="a301">
                <text:list-item>
                  <text:p text:style-name="a300" text:class-names="" text:cond-style-name=""><text:span text:style-name="a299" text:class-names="">Zweite Ebene</text:span></text:p>
                </text:list-item>
              </text:list>
            </text:list-item>
          </text:list>
          <text:list text:style-name="a304">
            <text:list-item>
              <text:list text:style-name="a304">
                <text:list-item>
                  <text:list text:style-name="a304">
                    <text:list-item>
                      <text:p text:style-name="a303" text:class-names="" text:cond-style-name=""><text:span text:style-name="a302" text:class-names="">Dritte Ebene</text:span></text:p>
                    </text:list-item>
                  </text:list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list text:style-name="a307">
                        <text:list-item>
                          <text:p text:style-name="a306" text:class-names="" text:cond-style-name=""><text:span text:style-name="a305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1">
            <text:list-item>
              <text:list text:style-name="a311">
                <text:list-item>
                  <text:list text:style-name="a311">
                    <text:list-item>
                      <text:list text:style-name="a311">
                        <text:list-item>
                          <text:list text:style-name="a311">
                            <text:list-item>
                              <text:p text:style-name="a310" text:class-names="" text:cond-style-name=""><text:span text:style-name="a308" text:class-names="">Fünfte Ebene</text:span><text:span text:style-name="a30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8" presentation:style-name="a317" draw:name="Date Placeholder 4" svg:x="0.56838in" svg:y="10.83741in" svg:width="1.86016in" svg:height="0.62253in" presentation:class="date-time" presentation:placeholder="false">
        <draw:text-box>
          <text:p text:style-name="a316" text:class-names="" text:cond-style-name=""><text:span text:style-name="a313" text:class-names=""><text:date text:fixed="false" style:data-style-name="a314">19.01.2024</text:date></text:span><text:span text:style-name="a315" text:class-names=""/></text:p>
        </draw:text-box>
        <svg:title/>
        <svg:desc/>
      </draw:frame>
      <draw:frame draw:id="id39" presentation:style-name="a320" draw:name="Footer Placeholder 5" svg:x="2.73856in" svg:y="10.83741in" svg:width="2.79023in" svg:height="0.62253in" presentation:class="footer" presentation:placeholder="false">
        <draw:text-box>
          <text:p text:style-name="a319" text:class-names="" text:cond-style-name=""><text:span text:style-name="a318" text:class-names=""/></text:p>
        </draw:text-box>
        <svg:title/>
        <svg:desc/>
      </draw:frame>
      <draw:frame draw:id="id40" presentation:style-name="a324" draw:name="Slide Number Placeholder 6" svg:x="5.83882in" svg:y="10.83741in" svg:width="1.86016in" svg:height="0.62253in" presentation:class="page-number" presentation:placeholder="false">
        <draw:text-box>
          <text:p text:style-name="a323" text:class-names="" text:cond-style-name=""><text:span text:style-name="a321" text:class-names=""><text:page-number style:num-format="1" text:fixed="false">‹Nr.›</text:page-number></text:span><text:span text:style-name="a322" text:class-names=""/></text:p>
        </draw:text-box>
        <svg:title/>
        <svg:desc/>
      </draw:frame>
    </style:master-page>
    <style:master-page style:name="Master1-Layout6-twoTxTwoObj-Vergleich" style:page-layout-name="pageLayout1" draw:style-name="a326">
      <draw:frame draw:id="id41" draw:layer="Master1-bg" draw:style-name="a331" draw:name="Text Box 16" svg:x="0.64757in" svg:y="10.56486in" svg:width="7.05243in" svg:height="0.50487in">
        <draw:text-box>
          <text:p text:style-name="a330" text:class-names="" text:cond-style-name=""><text:span text:style-name="a327" text:class-names="">Gesellschaft für Informatik e.V. (GI)<text:line-break/>Wissenschaftszentrum,<text:s text:c="1"/></text:span><text:span text:style-name="a328" text:class-names="">Ahrstr</text:span><text:span text:style-name="a329" text:class-names="">. 45, 53175 Bonn</text:span></text:p>
        </draw:text-box>
        <svg:title/>
        <svg:desc/>
      </draw:frame>
      <draw:frame draw:id="id42" draw:layer="Master1-bg" draw:style-name="a356" draw:name="Text Box 49" svg:x="1.20139in" svg:y="4.30446in" svg:width="6in" svg:height="5.75566in">
        <draw:text-box>
          <text:p text:style-name="a333" text:class-names="" text:cond-style-name=""><text:span text:style-name="a332" text:class-names="">Die Gesellschaft für Informatik e.V. (GI) verleiht diese Urkunde für herausragende Leistungen im Fach Informatik</text:span></text:p>
          <text:p text:style-name="a335" text:class-names="" text:cond-style-name=""><text:span text:style-name="a334" text:class-names="">an:</text:span></text:p>
          <text:p text:style-name="a337" text:class-names="" text:cond-style-name=""><text:span text:style-name="a336" text:class-names="">Alan Turing</text:span></text:p>
          <text:p text:style-name="a339" text:class-names="" text:cond-style-name=""><text:span text:style-name="a338" text:class-names="">Konrad-Zuse-Schule</text:span></text:p>
          <text:p text:style-name="a341" text:class-names="" text:cond-style-name=""><text:span text:style-name="a340" text:class-names=""/></text:p>
          <text:p text:style-name="a343" text:class-names="" text:cond-style-name=""><text:span text:style-name="a342" text:class-names="">Hiermit ist ein kostenfreier (einjähriger) <text:s text:c="1"/>Bezug von Leistungen<text:s text:c="1"/></text:span></text:p>
          <text:p text:style-name="a345" text:class-names="" text:cond-style-name=""><text:span text:style-name="a344" text:class-names="">der Gesellschaft für Informatik e.V. verbunden.</text:span></text:p>
          <text:p text:style-name="a347" text:class-names="" text:cond-style-name=""><text:span text:style-name="a346" text:class-names="">Die Geschäftsführerin</text:span></text:p>
          <text:p text:style-name="a349" text:class-names="" text:cond-style-name=""><text:span text:style-name="a348" text:class-names=""/></text:p>
          <text:p text:style-name="a351" text:class-names="" text:cond-style-name=""><text:span text:style-name="a350" text:class-names=""/></text:p>
          <text:p text:style-name="a353" text:class-names="" text:cond-style-name=""><text:span text:style-name="a352" text:class-names="">Vorname Nachname</text:span></text:p>
          <text:p text:style-name="a355" text:class-names="" text:cond-style-name=""><text:span text:style-name="a354" text:class-names="">Bonn, <text:s text:c="1"/>aktuelles Datum</text:span></text:p>
        </draw:text-box>
        <svg:title/>
        <svg:desc/>
      </draw:frame>
      <draw:frame draw:id="id43" draw:layer="Master1-bg" draw:style-name="a364" draw:name="Textfeld 1" svg:x="-0in" svg:y="2.12847in" svg:width="8.26736in" svg:height="1.58197in">
        <draw:text-box>
          <text:p text:style-name="a358" text:class-names="" text:cond-style-name=""><text:span text:style-name="a357" text:class-names=""/></text:p>
          <text:p text:style-name="a361" text:class-names="" text:cond-style-name=""><text:span text:style-name="a359" text:class-names="">Urkunde</text:span><text:span text:style-name="a360" text:class-names=""/></text:p>
          <text:p text:style-name="a363" text:class-names="" text:cond-style-name=""><text:span text:style-name="a362" text:class-names=""/></text:p>
        </draw:text-box>
        <svg:title/>
        <svg:desc/>
      </draw:frame>
      <draw:frame draw:id="id44" draw:layer="Master1-bg" draw:style-name="a367" draw:name="Text Box 19" svg:x="0.64757in" svg:y="7.01563in" svg:width="6.85243in" svg:height="0.33333in">
        <draw:text-box>
          <text:p text:style-name="a366" text:class-names="" text:cond-style-name=""><text:span text:style-name="a365" text:class-names=""/></text:p>
        </draw:text-box>
        <svg:title/>
        <svg:desc/>
      </draw:frame>
      <draw:frame draw:id="id45" draw:layer="Master1-bg" draw:style-name="a368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46" presentation:style-name="a372" draw:name="Title 1" svg:x="0.56946in" svg:y="0.62253in" svg:width="7.1306in" svg:height="2.26005in" presentation:class="title" presentation:placeholder="false">
        <draw:text-box>
          <text:p text:style-name="a371" text:class-names="" text:cond-style-name=""><text:span text:style-name="a369" text:class-names="">Titelmasterformat durch Klicken bearbeiten</text:span><text:span text:style-name="a370" text:class-names=""/></text:p>
        </draw:text-box>
        <svg:title/>
        <svg:desc/>
      </draw:frame>
      <draw:frame draw:id="id47" presentation:style-name="a376" draw:name="Text Placeholder 2" svg:x="0.56946in" svg:y="2.86634in" svg:width="3.49748in" svg:height="1.40475in" presentation:class="outline" presentation:placeholder="false">
        <draw:text-box>
          <text:list text:style-name="a375">
            <text:list-item>
              <text:p text:style-name="a374" text:class-names="" text:cond-style-name=""><text:span text:style-name="a373" text:class-names="">Formatvorlagen des Textmasters bearbeiten</text:span></text:p>
            </text:list-item>
          </text:list>
        </draw:text-box>
        <svg:title/>
        <svg:desc/>
      </draw:frame>
      <draw:frame draw:id="id48" presentation:style-name="a393" draw:name="Content Placeholder 3" svg:x="0.56946in" svg:y="4.27109in" svg:width="3.49748in" svg:height="6.28212in" presentation:class="object" presentation:placeholder="false">
        <draw:text-box>
          <text:list text:style-name="a379">
            <text:list-item>
              <text:p text:style-name="a378" text:class-names="" text:cond-style-name=""><text:span text:style-name="a377" text:class-names="">Formatvorlagen des Textmasters bearbeiten</text:span></text:p>
            </text:list-item>
          </text:list>
          <text:list text:style-name="a382">
            <text:list-item>
              <text:list text:style-name="a382">
                <text:list-item>
                  <text:p text:style-name="a381" text:class-names="" text:cond-style-name=""><text:span text:style-name="a380" text:class-names="">Zweite Ebene</text:span></text:p>
                </text:list-item>
              </text:list>
            </text:list-item>
          </text:list>
          <text:list text:style-name="a385">
            <text:list-item>
              <text:list text:style-name="a385">
                <text:list-item>
                  <text:list text:style-name="a385">
                    <text:list-item>
                      <text:p text:style-name="a384" text:class-names="" text:cond-style-name=""><text:span text:style-name="a383" text:class-names="">Dritte Ebene</text:span></text:p>
                    </text:list-item>
                  </text:list>
                </text:list-item>
              </text:list>
            </text:list-item>
          </text:list>
          <text:list text:style-name="a388">
            <text:list-item>
              <text:list text:style-name="a388">
                <text:list-item>
                  <text:list text:style-name="a388">
                    <text:list-item>
                      <text:list text:style-name="a388">
                        <text:list-item>
                          <text:p text:style-name="a387" text:class-names="" text:cond-style-name=""><text:span text:style-name="a386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list text:style-name="a392">
                        <text:list-item>
                          <text:list text:style-name="a392">
                            <text:list-item>
                              <text:p text:style-name="a391" text:class-names="" text:cond-style-name=""><text:span text:style-name="a389" text:class-names="">Fünfte Ebene</text:span><text:span text:style-name="a39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97" draw:name="Text Placeholder 4" svg:x="4.18535in" svg:y="2.86634in" svg:width="3.51471in" svg:height="1.40475in" presentation:class="outline" presentation:placeholder="false">
        <draw:text-box>
          <text:list text:style-name="a396">
            <text:list-item>
              <text:p text:style-name="a395" text:class-names="" text:cond-style-name=""><text:span text:style-name="a394" text:class-names="">Formatvorlagen des Textmasters bearbeiten</text:span></text:p>
            </text:list-item>
          </text:list>
        </draw:text-box>
        <svg:title/>
        <svg:desc/>
      </draw:frame>
      <draw:frame draw:id="id50" presentation:style-name="a414" draw:name="Content Placeholder 5" svg:x="4.18535in" svg:y="4.27109in" svg:width="3.51471in" svg:height="6.28212in" presentation:class="object" presentation:placeholder="false">
        <draw:text-box>
          <text:list text:style-name="a400">
            <text:list-item>
              <text:p text:style-name="a399" text:class-names="" text:cond-style-name=""><text:span text:style-name="a398" text:class-names="">Formatvorlagen des Textmasters bearbeiten</text:span></text:p>
            </text:list-item>
          </text:list>
          <text:list text:style-name="a403">
            <text:list-item>
              <text:list text:style-name="a403">
                <text:list-item>
                  <text:p text:style-name="a402" text:class-names="" text:cond-style-name=""><text:span text:style-name="a401" text:class-names="">Zweite Ebene</text:span></text:p>
                </text:list-item>
              </text:list>
            </text:list-item>
          </text:list>
          <text:list text:style-name="a406">
            <text:list-item>
              <text:list text:style-name="a406">
                <text:list-item>
                  <text:list text:style-name="a406">
                    <text:list-item>
                      <text:p text:style-name="a405" text:class-names="" text:cond-style-name=""><text:span text:style-name="a404" text:class-names="">Dritte Ebene</text:span></text:p>
                    </text:list-item>
                  </text:list>
                </text:list-item>
              </text:list>
            </text:list-item>
          </text:list>
          <text:list text:style-name="a409">
            <text:list-item>
              <text:list text:style-name="a409">
                <text:list-item>
                  <text:list text:style-name="a409">
                    <text:list-item>
                      <text:list text:style-name="a409">
                        <text:list-item>
                          <text:p text:style-name="a408" text:class-names="" text:cond-style-name=""><text:span text:style-name="a407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13">
            <text:list-item>
              <text:list text:style-name="a413">
                <text:list-item>
                  <text:list text:style-name="a413">
                    <text:list-item>
                      <text:list text:style-name="a413">
                        <text:list-item>
                          <text:list text:style-name="a413">
                            <text:list-item>
                              <text:p text:style-name="a412" text:class-names="" text:cond-style-name=""><text:span text:style-name="a410" text:class-names="">Fünfte Ebene</text:span><text:span text:style-name="a4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419" draw:name="Date Placeholder 6" svg:x="0.56838in" svg:y="10.83741in" svg:width="1.86016in" svg:height="0.62253in" presentation:class="date-time" presentation:placeholder="false">
        <draw:text-box>
          <text:p text:style-name="a418" text:class-names="" text:cond-style-name=""><text:span text:style-name="a415" text:class-names=""><text:date text:fixed="false" style:data-style-name="a416">19.01.2024</text:date></text:span><text:span text:style-name="a417" text:class-names=""/></text:p>
        </draw:text-box>
        <svg:title/>
        <svg:desc/>
      </draw:frame>
      <draw:frame draw:id="id52" presentation:style-name="a422" draw:name="Footer Placeholder 7" svg:x="2.73856in" svg:y="10.83741in" svg:width="2.79023in" svg:height="0.62253in" presentation:class="footer" presentation:placeholder="false">
        <draw:text-box>
          <text:p text:style-name="a421" text:class-names="" text:cond-style-name=""><text:span text:style-name="a420" text:class-names=""/></text:p>
        </draw:text-box>
        <svg:title/>
        <svg:desc/>
      </draw:frame>
      <draw:frame draw:id="id53" presentation:style-name="a426" draw:name="Slide Number Placeholder 8" svg:x="5.83882in" svg:y="10.83741in" svg:width="1.86016in" svg:height="0.62253in" presentation:class="page-number" presentation:placeholder="false">
        <draw:text-box>
          <text:p text:style-name="a425" text:class-names="" text:cond-style-name=""><text:span text:style-name="a423" text:class-names=""><text:page-number style:num-format="1" text:fixed="false">‹Nr.›</text:page-number></text:span><text:span text:style-name="a424" text:class-names=""/></text:p>
        </draw:text-box>
        <svg:title/>
        <svg:desc/>
      </draw:frame>
    </style:master-page>
    <style:master-page style:name="Master1-Layout7-titleOnly-Nur-Titel" style:page-layout-name="pageLayout1" draw:style-name="a428">
      <draw:frame draw:id="id54" draw:layer="Master1-bg" draw:style-name="a433" draw:name="Text Box 16" svg:x="0.64757in" svg:y="10.56486in" svg:width="7.05243in" svg:height="0.50487in">
        <draw:text-box>
          <text:p text:style-name="a432" text:class-names="" text:cond-style-name=""><text:span text:style-name="a429" text:class-names="">Gesellschaft für Informatik e.V. (GI)<text:line-break/>Wissenschaftszentrum,<text:s text:c="1"/></text:span><text:span text:style-name="a430" text:class-names="">Ahrstr</text:span><text:span text:style-name="a431" text:class-names="">. 45, 53175 Bonn</text:span></text:p>
        </draw:text-box>
        <svg:title/>
        <svg:desc/>
      </draw:frame>
      <draw:frame draw:id="id55" draw:layer="Master1-bg" draw:style-name="a458" draw:name="Text Box 49" svg:x="1.20139in" svg:y="4.30446in" svg:width="6in" svg:height="5.75566in">
        <draw:text-box>
          <text:p text:style-name="a435" text:class-names="" text:cond-style-name=""><text:span text:style-name="a434" text:class-names="">Die Gesellschaft für Informatik e.V. (GI) verleiht diese Urkunde für herausragende Leistungen im Fach Informatik</text:span></text:p>
          <text:p text:style-name="a437" text:class-names="" text:cond-style-name=""><text:span text:style-name="a436" text:class-names="">an:</text:span></text:p>
          <text:p text:style-name="a439" text:class-names="" text:cond-style-name=""><text:span text:style-name="a438" text:class-names="">Alan Turing</text:span></text:p>
          <text:p text:style-name="a441" text:class-names="" text:cond-style-name=""><text:span text:style-name="a440" text:class-names="">Konrad-Zuse-Schule</text:span></text:p>
          <text:p text:style-name="a443" text:class-names="" text:cond-style-name=""><text:span text:style-name="a442" text:class-names=""/></text:p>
          <text:p text:style-name="a445" text:class-names="" text:cond-style-name=""><text:span text:style-name="a444" text:class-names="">Hiermit ist ein kostenfreier (einjähriger) <text:s text:c="1"/>Bezug von Leistungen<text:s text:c="1"/></text:span></text:p>
          <text:p text:style-name="a447" text:class-names="" text:cond-style-name=""><text:span text:style-name="a446" text:class-names="">der Gesellschaft für Informatik e.V. verbunden.</text:span></text:p>
          <text:p text:style-name="a449" text:class-names="" text:cond-style-name=""><text:span text:style-name="a448" text:class-names="">Die Geschäftsführerin</text:span></text:p>
          <text:p text:style-name="a451" text:class-names="" text:cond-style-name=""><text:span text:style-name="a450" text:class-names=""/></text:p>
          <text:p text:style-name="a453" text:class-names="" text:cond-style-name=""><text:span text:style-name="a452" text:class-names=""/></text:p>
          <text:p text:style-name="a455" text:class-names="" text:cond-style-name=""><text:span text:style-name="a454" text:class-names="">Vorname Nachname</text:span></text:p>
          <text:p text:style-name="a457" text:class-names="" text:cond-style-name=""><text:span text:style-name="a456" text:class-names="">Bonn, <text:s text:c="1"/>aktuelles Datum</text:span></text:p>
        </draw:text-box>
        <svg:title/>
        <svg:desc/>
      </draw:frame>
      <draw:frame draw:id="id56" draw:layer="Master1-bg" draw:style-name="a466" draw:name="Textfeld 1" svg:x="-0in" svg:y="2.12847in" svg:width="8.26736in" svg:height="1.58197in">
        <draw:text-box>
          <text:p text:style-name="a460" text:class-names="" text:cond-style-name=""><text:span text:style-name="a459" text:class-names=""/></text:p>
          <text:p text:style-name="a463" text:class-names="" text:cond-style-name=""><text:span text:style-name="a461" text:class-names="">Urkunde</text:span><text:span text:style-name="a462" text:class-names=""/></text:p>
          <text:p text:style-name="a465" text:class-names="" text:cond-style-name=""><text:span text:style-name="a464" text:class-names=""/></text:p>
        </draw:text-box>
        <svg:title/>
        <svg:desc/>
      </draw:frame>
      <draw:frame draw:id="id57" draw:layer="Master1-bg" draw:style-name="a469" draw:name="Text Box 19" svg:x="0.64757in" svg:y="7.01563in" svg:width="6.85243in" svg:height="0.33333in">
        <draw:text-box>
          <text:p text:style-name="a468" text:class-names="" text:cond-style-name=""><text:span text:style-name="a467" text:class-names=""/></text:p>
        </draw:text-box>
        <svg:title/>
        <svg:desc/>
      </draw:frame>
      <draw:frame draw:id="id58" draw:layer="Master1-bg" draw:style-name="a470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59" presentation:style-name="a474" draw:name="Title 1" svg:x="0.56838in" svg:y="0.62253in" svg:width="7.1306in" svg:height="2.26005in" presentation:class="title" presentation:placeholder="false">
        <draw:text-box>
          <text:p text:style-name="a473" text:class-names="" text:cond-style-name=""><text:span text:style-name="a471" text:class-names="">Titelmasterformat durch Klicken bearbeiten</text:span><text:span text:style-name="a472" text:class-names=""/></text:p>
        </draw:text-box>
        <svg:title/>
        <svg:desc/>
      </draw:frame>
      <draw:frame draw:id="id60" presentation:style-name="a479" draw:name="Date Placeholder 2" svg:x="0.56838in" svg:y="10.83741in" svg:width="1.86016in" svg:height="0.62253in" presentation:class="date-time" presentation:placeholder="false">
        <draw:text-box>
          <text:p text:style-name="a478" text:class-names="" text:cond-style-name=""><text:span text:style-name="a475" text:class-names=""><text:date text:fixed="false" style:data-style-name="a476">19.01.2024</text:date></text:span><text:span text:style-name="a477" text:class-names=""/></text:p>
        </draw:text-box>
        <svg:title/>
        <svg:desc/>
      </draw:frame>
      <draw:frame draw:id="id61" presentation:style-name="a482" draw:name="Footer Placeholder 3" svg:x="2.73856in" svg:y="10.83741in" svg:width="2.79023in" svg:height="0.62253in" presentation:class="footer" presentation:placeholder="false">
        <draw:text-box>
          <text:p text:style-name="a481" text:class-names="" text:cond-style-name=""><text:span text:style-name="a480" text:class-names=""/></text:p>
        </draw:text-box>
        <svg:title/>
        <svg:desc/>
      </draw:frame>
      <draw:frame draw:id="id62" presentation:style-name="a486" draw:name="Slide Number Placeholder 4" svg:x="5.83882in" svg:y="10.83741in" svg:width="1.86016in" svg:height="0.62253in" presentation:class="page-number" presentation:placeholder="false">
        <draw:text-box>
          <text:p text:style-name="a485" text:class-names="" text:cond-style-name=""><text:span text:style-name="a483" text:class-names=""><text:page-number style:num-format="1" text:fixed="false">‹Nr.›</text:page-number></text:span><text:span text:style-name="a484" text:class-names=""/></text:p>
        </draw:text-box>
        <svg:title/>
        <svg:desc/>
      </draw:frame>
    </style:master-page>
    <style:master-page style:name="Master1-Layout8-objTx-Inhalt-mit-Überschrift" style:page-layout-name="pageLayout1" draw:style-name="a488">
      <draw:frame draw:id="id63" draw:layer="Master1-bg" draw:style-name="a493" draw:name="Text Box 16" svg:x="0.64757in" svg:y="10.56486in" svg:width="7.05243in" svg:height="0.50487in">
        <draw:text-box>
          <text:p text:style-name="a492" text:class-names="" text:cond-style-name=""><text:span text:style-name="a489" text:class-names="">Gesellschaft für Informatik e.V. (GI)<text:line-break/>Wissenschaftszentrum,<text:s text:c="1"/></text:span><text:span text:style-name="a490" text:class-names="">Ahrstr</text:span><text:span text:style-name="a491" text:class-names="">. 45, 53175 Bonn</text:span></text:p>
        </draw:text-box>
        <svg:title/>
        <svg:desc/>
      </draw:frame>
      <draw:frame draw:id="id64" draw:layer="Master1-bg" draw:style-name="a518" draw:name="Text Box 49" svg:x="1.20139in" svg:y="4.30446in" svg:width="6in" svg:height="5.75566in">
        <draw:text-box>
          <text:p text:style-name="a495" text:class-names="" text:cond-style-name=""><text:span text:style-name="a494" text:class-names="">Die Gesellschaft für Informatik e.V. (GI) verleiht diese Urkunde für herausragende Leistungen im Fach Informatik</text:span></text:p>
          <text:p text:style-name="a497" text:class-names="" text:cond-style-name=""><text:span text:style-name="a496" text:class-names="">an:</text:span></text:p>
          <text:p text:style-name="a499" text:class-names="" text:cond-style-name=""><text:span text:style-name="a498" text:class-names="">Alan Turing</text:span></text:p>
          <text:p text:style-name="a501" text:class-names="" text:cond-style-name=""><text:span text:style-name="a500" text:class-names="">Konrad-Zuse-Schule</text:span></text:p>
          <text:p text:style-name="a503" text:class-names="" text:cond-style-name=""><text:span text:style-name="a502" text:class-names=""/></text:p>
          <text:p text:style-name="a505" text:class-names="" text:cond-style-name=""><text:span text:style-name="a504" text:class-names="">Hiermit ist ein kostenfreier (einjähriger) <text:s text:c="1"/>Bezug von Leistungen<text:s text:c="1"/></text:span></text:p>
          <text:p text:style-name="a507" text:class-names="" text:cond-style-name=""><text:span text:style-name="a506" text:class-names="">der Gesellschaft für Informatik e.V. verbunden.</text:span></text:p>
          <text:p text:style-name="a509" text:class-names="" text:cond-style-name=""><text:span text:style-name="a508" text:class-names="">Die Geschäftsführerin</text:span></text:p>
          <text:p text:style-name="a511" text:class-names="" text:cond-style-name=""><text:span text:style-name="a510" text:class-names=""/></text:p>
          <text:p text:style-name="a513" text:class-names="" text:cond-style-name=""><text:span text:style-name="a512" text:class-names=""/></text:p>
          <text:p text:style-name="a515" text:class-names="" text:cond-style-name=""><text:span text:style-name="a514" text:class-names="">Vorname Nachname</text:span></text:p>
          <text:p text:style-name="a517" text:class-names="" text:cond-style-name=""><text:span text:style-name="a516" text:class-names="">Bonn, <text:s text:c="1"/>aktuelles Datum</text:span></text:p>
        </draw:text-box>
        <svg:title/>
        <svg:desc/>
      </draw:frame>
      <draw:frame draw:id="id65" draw:layer="Master1-bg" draw:style-name="a526" draw:name="Textfeld 1" svg:x="-0in" svg:y="2.12847in" svg:width="8.26736in" svg:height="1.58197in">
        <draw:text-box>
          <text:p text:style-name="a520" text:class-names="" text:cond-style-name=""><text:span text:style-name="a519" text:class-names=""/></text:p>
          <text:p text:style-name="a523" text:class-names="" text:cond-style-name=""><text:span text:style-name="a521" text:class-names="">Urkunde</text:span><text:span text:style-name="a522" text:class-names=""/></text:p>
          <text:p text:style-name="a525" text:class-names="" text:cond-style-name=""><text:span text:style-name="a524" text:class-names=""/></text:p>
        </draw:text-box>
        <svg:title/>
        <svg:desc/>
      </draw:frame>
      <draw:frame draw:id="id66" draw:layer="Master1-bg" draw:style-name="a529" draw:name="Text Box 19" svg:x="0.64757in" svg:y="7.01563in" svg:width="6.85243in" svg:height="0.33333in">
        <draw:text-box>
          <text:p text:style-name="a528" text:class-names="" text:cond-style-name=""><text:span text:style-name="a527" text:class-names=""/></text:p>
        </draw:text-box>
        <svg:title/>
        <svg:desc/>
      </draw:frame>
      <draw:frame draw:id="id67" draw:layer="Master1-bg" draw:style-name="a530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68" presentation:style-name="a534" draw:name="Title 1" svg:x="0.56946in" svg:y="0.77951in" svg:width="2.66644in" svg:height="2.7283in" presentation:class="title" presentation:placeholder="false">
        <draw:text-box>
          <text:p text:style-name="a533" text:class-names="" text:cond-style-name=""><text:span text:style-name="a531" text:class-names="">Titelmasterformat durch Klicken bearbeiten</text:span><text:span text:style-name="a532" text:class-names=""/></text:p>
        </draw:text-box>
        <svg:title/>
        <svg:desc/>
      </draw:frame>
      <draw:frame draw:id="id69" presentation:style-name="a551" draw:name="Content Placeholder 2" svg:x="3.51471in" svg:y="1.68354in" svg:width="4.18535in" svg:height="8.3094in" presentation:class="object" presentation:placeholder="false">
        <draw:text-box>
          <text:list text:style-name="a537">
            <text:list-item>
              <text:p text:style-name="a536" text:class-names="" text:cond-style-name=""><text:span text:style-name="a535" text:class-names="">Formatvorlagen des Textmasters bearbeiten</text:span></text:p>
            </text:list-item>
          </text:list>
          <text:list text:style-name="a540">
            <text:list-item>
              <text:list text:style-name="a540">
                <text:list-item>
                  <text:p text:style-name="a539" text:class-names="" text:cond-style-name=""><text:span text:style-name="a538" text:class-names="">Zweite Ebene</text:span></text:p>
                </text:list-item>
              </text:list>
            </text:list-item>
          </text:list>
          <text:list text:style-name="a543">
            <text:list-item>
              <text:list text:style-name="a543">
                <text:list-item>
                  <text:list text:style-name="a543">
                    <text:list-item>
                      <text:p text:style-name="a542" text:class-names="" text:cond-style-name=""><text:span text:style-name="a541" text:class-names="">Dritte Ebene</text:span></text:p>
                    </text:list-item>
                  </text:list>
                </text:list-item>
              </text:list>
            </text:list-item>
          </text:list>
          <text:list text:style-name="a546">
            <text:list-item>
              <text:list text:style-name="a546">
                <text:list-item>
                  <text:list text:style-name="a546">
                    <text:list-item>
                      <text:list text:style-name="a546">
                        <text:list-item>
                          <text:p text:style-name="a545" text:class-names="" text:cond-style-name=""><text:span text:style-name="a544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50">
            <text:list-item>
              <text:list text:style-name="a550">
                <text:list-item>
                  <text:list text:style-name="a550">
                    <text:list-item>
                      <text:list text:style-name="a550">
                        <text:list-item>
                          <text:list text:style-name="a550">
                            <text:list-item>
                              <text:p text:style-name="a549" text:class-names="" text:cond-style-name=""><text:span text:style-name="a547" text:class-names="">Fünfte Ebene</text:span><text:span text:style-name="a5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0" presentation:style-name="a555" draw:name="Text Placeholder 3" svg:x="0.56946in" svg:y="3.50781in" svg:width="2.66644in" svg:height="6.49866in" presentation:class="outline" presentation:placeholder="false">
        <draw:text-box>
          <text:list text:style-name="a554">
            <text:list-item>
              <text:p text:style-name="a553" text:class-names="" text:cond-style-name=""><text:span text:style-name="a552" text:class-names="">Formatvorlagen des Textmasters bearbeiten</text:span></text:p>
            </text:list-item>
          </text:list>
        </draw:text-box>
        <svg:title/>
        <svg:desc/>
      </draw:frame>
      <draw:frame draw:id="id71" presentation:style-name="a560" draw:name="Date Placeholder 4" svg:x="0.56838in" svg:y="10.83741in" svg:width="1.86016in" svg:height="0.62253in" presentation:class="date-time" presentation:placeholder="false">
        <draw:text-box>
          <text:p text:style-name="a559" text:class-names="" text:cond-style-name=""><text:span text:style-name="a556" text:class-names=""><text:date text:fixed="false" style:data-style-name="a557">19.01.2024</text:date></text:span><text:span text:style-name="a558" text:class-names=""/></text:p>
        </draw:text-box>
        <svg:title/>
        <svg:desc/>
      </draw:frame>
      <draw:frame draw:id="id72" presentation:style-name="a563" draw:name="Footer Placeholder 5" svg:x="2.73856in" svg:y="10.83741in" svg:width="2.79023in" svg:height="0.62253in" presentation:class="footer" presentation:placeholder="false">
        <draw:text-box>
          <text:p text:style-name="a562" text:class-names="" text:cond-style-name=""><text:span text:style-name="a561" text:class-names=""/></text:p>
        </draw:text-box>
        <svg:title/>
        <svg:desc/>
      </draw:frame>
      <draw:frame draw:id="id73" presentation:style-name="a567" draw:name="Slide Number Placeholder 6" svg:x="5.83882in" svg:y="10.83741in" svg:width="1.86016in" svg:height="0.62253in" presentation:class="page-number" presentation:placeholder="false">
        <draw:text-box>
          <text:p text:style-name="a566" text:class-names="" text:cond-style-name=""><text:span text:style-name="a564" text:class-names=""><text:page-number style:num-format="1" text:fixed="false">‹Nr.›</text:page-number></text:span><text:span text:style-name="a565" text:class-names=""/></text:p>
        </draw:text-box>
        <svg:title/>
        <svg:desc/>
      </draw:frame>
    </style:master-page>
    <style:master-page style:name="Master1-Layout9-picTx-Bild-mit-Überschrift" style:page-layout-name="pageLayout1" draw:style-name="a569">
      <draw:frame draw:id="id74" draw:layer="Master1-bg" draw:style-name="a574" draw:name="Text Box 16" svg:x="0.64757in" svg:y="10.56486in" svg:width="7.05243in" svg:height="0.50487in">
        <draw:text-box>
          <text:p text:style-name="a573" text:class-names="" text:cond-style-name=""><text:span text:style-name="a570" text:class-names="">Gesellschaft für Informatik e.V. (GI)<text:line-break/>Wissenschaftszentrum,<text:s text:c="1"/></text:span><text:span text:style-name="a571" text:class-names="">Ahrstr</text:span><text:span text:style-name="a572" text:class-names="">. 45, 53175 Bonn</text:span></text:p>
        </draw:text-box>
        <svg:title/>
        <svg:desc/>
      </draw:frame>
      <draw:frame draw:id="id75" draw:layer="Master1-bg" draw:style-name="a599" draw:name="Text Box 49" svg:x="1.20139in" svg:y="4.30446in" svg:width="6in" svg:height="5.75566in">
        <draw:text-box>
          <text:p text:style-name="a576" text:class-names="" text:cond-style-name=""><text:span text:style-name="a575" text:class-names="">Die Gesellschaft für Informatik e.V. (GI) verleiht diese Urkunde für herausragende Leistungen im Fach Informatik</text:span></text:p>
          <text:p text:style-name="a578" text:class-names="" text:cond-style-name=""><text:span text:style-name="a577" text:class-names="">an:</text:span></text:p>
          <text:p text:style-name="a580" text:class-names="" text:cond-style-name=""><text:span text:style-name="a579" text:class-names="">Alan Turing</text:span></text:p>
          <text:p text:style-name="a582" text:class-names="" text:cond-style-name=""><text:span text:style-name="a581" text:class-names="">Konrad-Zuse-Schule</text:span></text:p>
          <text:p text:style-name="a584" text:class-names="" text:cond-style-name=""><text:span text:style-name="a583" text:class-names=""/></text:p>
          <text:p text:style-name="a586" text:class-names="" text:cond-style-name=""><text:span text:style-name="a585" text:class-names="">Hiermit ist ein kostenfreier (einjähriger) <text:s text:c="1"/>Bezug von Leistungen<text:s text:c="1"/></text:span></text:p>
          <text:p text:style-name="a588" text:class-names="" text:cond-style-name=""><text:span text:style-name="a587" text:class-names="">der Gesellschaft für Informatik e.V. verbunden.</text:span></text:p>
          <text:p text:style-name="a590" text:class-names="" text:cond-style-name=""><text:span text:style-name="a589" text:class-names="">Die Geschäftsführerin</text:span></text:p>
          <text:p text:style-name="a592" text:class-names="" text:cond-style-name=""><text:span text:style-name="a591" text:class-names=""/></text:p>
          <text:p text:style-name="a594" text:class-names="" text:cond-style-name=""><text:span text:style-name="a593" text:class-names=""/></text:p>
          <text:p text:style-name="a596" text:class-names="" text:cond-style-name=""><text:span text:style-name="a595" text:class-names="">Vorname Nachname</text:span></text:p>
          <text:p text:style-name="a598" text:class-names="" text:cond-style-name=""><text:span text:style-name="a597" text:class-names="">Bonn, <text:s text:c="1"/>aktuelles Datum</text:span></text:p>
        </draw:text-box>
        <svg:title/>
        <svg:desc/>
      </draw:frame>
      <draw:frame draw:id="id76" draw:layer="Master1-bg" draw:style-name="a607" draw:name="Textfeld 1" svg:x="-0in" svg:y="2.12847in" svg:width="8.26736in" svg:height="1.58197in">
        <draw:text-box>
          <text:p text:style-name="a601" text:class-names="" text:cond-style-name=""><text:span text:style-name="a600" text:class-names=""/></text:p>
          <text:p text:style-name="a604" text:class-names="" text:cond-style-name=""><text:span text:style-name="a602" text:class-names="">Urkunde</text:span><text:span text:style-name="a603" text:class-names=""/></text:p>
          <text:p text:style-name="a606" text:class-names="" text:cond-style-name=""><text:span text:style-name="a605" text:class-names=""/></text:p>
        </draw:text-box>
        <svg:title/>
        <svg:desc/>
      </draw:frame>
      <draw:frame draw:id="id77" draw:layer="Master1-bg" draw:style-name="a610" draw:name="Text Box 19" svg:x="0.64757in" svg:y="7.01563in" svg:width="6.85243in" svg:height="0.33333in">
        <draw:text-box>
          <text:p text:style-name="a609" text:class-names="" text:cond-style-name=""><text:span text:style-name="a608" text:class-names=""/></text:p>
        </draw:text-box>
        <svg:title/>
        <svg:desc/>
      </draw:frame>
      <draw:frame draw:id="id78" draw:layer="Master1-bg" draw:style-name="a611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79" presentation:style-name="a615" draw:name="Title 1" svg:x="0.56946in" svg:y="0.77951in" svg:width="2.66644in" svg:height="2.7283in" presentation:class="title" presentation:placeholder="false">
        <draw:text-box>
          <text:p text:style-name="a614" text:class-names="" text:cond-style-name=""><text:span text:style-name="a612" text:class-names="">Titelmasterformat durch Klicken bearbeiten</text:span><text:span text:style-name="a613" text:class-names=""/></text:p>
        </draw:text-box>
        <svg:title/>
        <svg:desc/>
      </draw:frame>
      <draw:frame draw:id="id80" presentation:style-name="a619" draw:name="Picture Placeholder 2" svg:x="3.51471in" svg:y="1.68354in" svg:width="4.18535in" svg:height="8.3094in" presentation:class="graphic" presentation:placeholder="false">
        <draw:text-box>
          <text:p text:style-name="a618" text:class-names="" text:cond-style-name=""><text:span text:style-name="a616" text:class-names="">Bild durch Klicken auf Symbol hinzufügen</text:span><text:span text:style-name="a617" text:class-names=""/></text:p>
        </draw:text-box>
        <svg:title/>
        <svg:desc/>
      </draw:frame>
      <draw:frame draw:id="id81" presentation:style-name="a623" draw:name="Text Placeholder 3" svg:x="0.56946in" svg:y="3.50781in" svg:width="2.66644in" svg:height="6.49866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Formatvorlagen des Textmasters bearbeiten</text:span></text:p>
            </text:list-item>
          </text:list>
        </draw:text-box>
        <svg:title/>
        <svg:desc/>
      </draw:frame>
      <draw:frame draw:id="id82" presentation:style-name="a628" draw:name="Date Placeholder 4" svg:x="0.56838in" svg:y="10.83741in" svg:width="1.86016in" svg:height="0.62253in" presentation:class="date-time" presentation:placeholder="false">
        <draw:text-box>
          <text:p text:style-name="a627" text:class-names="" text:cond-style-name=""><text:span text:style-name="a624" text:class-names=""><text:date text:fixed="false" style:data-style-name="a625">19.01.2024</text:date></text:span><text:span text:style-name="a626" text:class-names=""/></text:p>
        </draw:text-box>
        <svg:title/>
        <svg:desc/>
      </draw:frame>
      <draw:frame draw:id="id83" presentation:style-name="a631" draw:name="Footer Placeholder 5" svg:x="2.73856in" svg:y="10.83741in" svg:width="2.79023in" svg:height="0.62253in" presentation:class="footer" presentation:placeholder="false">
        <draw:text-box>
          <text:p text:style-name="a630" text:class-names="" text:cond-style-name=""><text:span text:style-name="a629" text:class-names=""/></text:p>
        </draw:text-box>
        <svg:title/>
        <svg:desc/>
      </draw:frame>
      <draw:frame draw:id="id84" presentation:style-name="a635" draw:name="Slide Number Placeholder 6" svg:x="5.83882in" svg:y="10.83741in" svg:width="1.86016in" svg:height="0.62253in" presentation:class="page-number" presentation:placeholder="false">
        <draw:text-box>
          <text:p text:style-name="a634" text:class-names="" text:cond-style-name=""><text:span text:style-name="a632" text:class-names=""><text:page-number style:num-format="1" text:fixed="false">‹Nr.›</text:page-number></text:span><text:span text:style-name="a633" text:class-names=""/></text:p>
        </draw:text-box>
        <svg:title/>
        <svg:desc/>
      </draw:frame>
    </style:master-page>
    <style:master-page style:name="Master1-Layout10-vertTx-Titel-und-vertikaler-Text" style:page-layout-name="pageLayout1" draw:style-name="a637">
      <draw:frame draw:id="id85" draw:layer="Master1-bg" draw:style-name="a642" draw:name="Text Box 16" svg:x="0.64757in" svg:y="10.56486in" svg:width="7.05243in" svg:height="0.50487in">
        <draw:text-box>
          <text:p text:style-name="a641" text:class-names="" text:cond-style-name=""><text:span text:style-name="a638" text:class-names="">Gesellschaft für Informatik e.V. (GI)<text:line-break/>Wissenschaftszentrum,<text:s text:c="1"/></text:span><text:span text:style-name="a639" text:class-names="">Ahrstr</text:span><text:span text:style-name="a640" text:class-names="">. 45, 53175 Bonn</text:span></text:p>
        </draw:text-box>
        <svg:title/>
        <svg:desc/>
      </draw:frame>
      <draw:frame draw:id="id86" draw:layer="Master1-bg" draw:style-name="a667" draw:name="Text Box 49" svg:x="1.20139in" svg:y="4.30446in" svg:width="6in" svg:height="5.75566in">
        <draw:text-box>
          <text:p text:style-name="a644" text:class-names="" text:cond-style-name=""><text:span text:style-name="a643" text:class-names="">Die Gesellschaft für Informatik e.V. (GI) verleiht diese Urkunde für herausragende Leistungen im Fach Informatik</text:span></text:p>
          <text:p text:style-name="a646" text:class-names="" text:cond-style-name=""><text:span text:style-name="a645" text:class-names="">an:</text:span></text:p>
          <text:p text:style-name="a648" text:class-names="" text:cond-style-name=""><text:span text:style-name="a647" text:class-names="">Alan Turing</text:span></text:p>
          <text:p text:style-name="a650" text:class-names="" text:cond-style-name=""><text:span text:style-name="a649" text:class-names="">Konrad-Zuse-Schule</text:span></text:p>
          <text:p text:style-name="a652" text:class-names="" text:cond-style-name=""><text:span text:style-name="a651" text:class-names=""/></text:p>
          <text:p text:style-name="a654" text:class-names="" text:cond-style-name=""><text:span text:style-name="a653" text:class-names="">Hiermit ist ein kostenfreier (einjähriger) <text:s text:c="1"/>Bezug von Leistungen<text:s text:c="1"/></text:span></text:p>
          <text:p text:style-name="a656" text:class-names="" text:cond-style-name=""><text:span text:style-name="a655" text:class-names="">der Gesellschaft für Informatik e.V. verbunden.</text:span></text:p>
          <text:p text:style-name="a658" text:class-names="" text:cond-style-name=""><text:span text:style-name="a657" text:class-names="">Die Geschäftsführerin</text:span></text:p>
          <text:p text:style-name="a660" text:class-names="" text:cond-style-name=""><text:span text:style-name="a659" text:class-names=""/></text:p>
          <text:p text:style-name="a662" text:class-names="" text:cond-style-name=""><text:span text:style-name="a661" text:class-names=""/></text:p>
          <text:p text:style-name="a664" text:class-names="" text:cond-style-name=""><text:span text:style-name="a663" text:class-names="">Vorname Nachname</text:span></text:p>
          <text:p text:style-name="a666" text:class-names="" text:cond-style-name=""><text:span text:style-name="a665" text:class-names="">Bonn, <text:s text:c="1"/>aktuelles Datum</text:span></text:p>
        </draw:text-box>
        <svg:title/>
        <svg:desc/>
      </draw:frame>
      <draw:frame draw:id="id87" draw:layer="Master1-bg" draw:style-name="a675" draw:name="Textfeld 1" svg:x="-0in" svg:y="2.12847in" svg:width="8.26736in" svg:height="1.58197in">
        <draw:text-box>
          <text:p text:style-name="a669" text:class-names="" text:cond-style-name=""><text:span text:style-name="a668" text:class-names=""/></text:p>
          <text:p text:style-name="a672" text:class-names="" text:cond-style-name=""><text:span text:style-name="a670" text:class-names="">Urkunde</text:span><text:span text:style-name="a671" text:class-names=""/></text:p>
          <text:p text:style-name="a674" text:class-names="" text:cond-style-name=""><text:span text:style-name="a673" text:class-names=""/></text:p>
        </draw:text-box>
        <svg:title/>
        <svg:desc/>
      </draw:frame>
      <draw:frame draw:id="id88" draw:layer="Master1-bg" draw:style-name="a678" draw:name="Text Box 19" svg:x="0.64757in" svg:y="7.01563in" svg:width="6.85243in" svg:height="0.33333in">
        <draw:text-box>
          <text:p text:style-name="a677" text:class-names="" text:cond-style-name=""><text:span text:style-name="a676" text:class-names=""/></text:p>
        </draw:text-box>
        <svg:title/>
        <svg:desc/>
      </draw:frame>
      <draw:frame draw:id="id89" draw:layer="Master1-bg" draw:style-name="a679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90" presentation:style-name="a683" draw:name="Title 1" svg:x="0.56838in" svg:y="0.62253in" svg:width="7.1306in" svg:height="2.26005in" presentation:class="title" presentation:placeholder="false">
        <draw:text-box>
          <text:p text:style-name="a682" text:class-names="" text:cond-style-name=""><text:span text:style-name="a680" text:class-names="">Titelmasterformat durch Klicken bearbeiten</text:span><text:span text:style-name="a681" text:class-names=""/></text:p>
        </draw:text-box>
        <svg:title/>
        <svg:desc/>
      </draw:frame>
      <draw:frame draw:id="id91" presentation:style-name="a700" draw:name="Vertical Text Placeholder 2" svg:x="0.56838in" svg:y="3.11264in" svg:width="7.1306in" svg:height="7.41892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Formatvorlagen des Textmasters bearbeiten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Zweite Ebene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Dritte Ebene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Fünfte Ebene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2" presentation:style-name="a705" draw:name="Date Placeholder 3" svg:x="0.56838in" svg:y="10.83741in" svg:width="1.86016in" svg:height="0.62253in" presentation:class="date-time" presentation:placeholder="false">
        <draw:text-box>
          <text:p text:style-name="a704" text:class-names="" text:cond-style-name=""><text:span text:style-name="a701" text:class-names=""><text:date text:fixed="false" style:data-style-name="a702">19.01.2024</text:date></text:span><text:span text:style-name="a703" text:class-names=""/></text:p>
        </draw:text-box>
        <svg:title/>
        <svg:desc/>
      </draw:frame>
      <draw:frame draw:id="id93" presentation:style-name="a708" draw:name="Footer Placeholder 4" svg:x="2.73856in" svg:y="10.83741in" svg:width="2.79023in" svg:height="0.62253in" presentation:class="footer" presentation:placeholder="false">
        <draw:text-box>
          <text:p text:style-name="a707" text:class-names="" text:cond-style-name=""><text:span text:style-name="a706" text:class-names=""/></text:p>
        </draw:text-box>
        <svg:title/>
        <svg:desc/>
      </draw:frame>
      <draw:frame draw:id="id94" presentation:style-name="a712" draw:name="Slide Number Placeholder 5" svg:x="5.83882in" svg:y="10.83741in" svg:width="1.86016in" svg:height="0.62253in" presentation:class="page-number" presentation:placeholder="false">
        <draw:text-box>
          <text:p text:style-name="a711" text:class-names="" text:cond-style-name=""><text:span text:style-name="a709" text:class-names=""><text:page-number style:num-format="1" text:fixed="false">‹Nr.›</text:page-number></text:span><text:span text:style-name="a710" text:class-names=""/></text:p>
        </draw:text-box>
        <svg:title/>
        <svg:desc/>
      </draw:frame>
    </style:master-page>
    <style:master-page style:name="Master1-Layout11-vertTitleAndTx-Vertikaler-Titel-und-Text" style:page-layout-name="pageLayout1" draw:style-name="a714">
      <draw:frame draw:id="id95" draw:layer="Master1-bg" draw:style-name="a719" draw:name="Text Box 16" svg:x="0.64757in" svg:y="10.56486in" svg:width="7.05243in" svg:height="0.50487in">
        <draw:text-box>
          <text:p text:style-name="a718" text:class-names="" text:cond-style-name=""><text:span text:style-name="a715" text:class-names="">Gesellschaft für Informatik e.V. (GI)<text:line-break/>Wissenschaftszentrum,<text:s text:c="1"/></text:span><text:span text:style-name="a716" text:class-names="">Ahrstr</text:span><text:span text:style-name="a717" text:class-names="">. 45, 53175 Bonn</text:span></text:p>
        </draw:text-box>
        <svg:title/>
        <svg:desc/>
      </draw:frame>
      <draw:frame draw:id="id96" draw:layer="Master1-bg" draw:style-name="a744" draw:name="Text Box 49" svg:x="1.20139in" svg:y="4.30446in" svg:width="6in" svg:height="5.75566in">
        <draw:text-box>
          <text:p text:style-name="a721" text:class-names="" text:cond-style-name=""><text:span text:style-name="a720" text:class-names="">Die Gesellschaft für Informatik e.V. (GI) verleiht diese Urkunde für herausragende Leistungen im Fach Informatik</text:span></text:p>
          <text:p text:style-name="a723" text:class-names="" text:cond-style-name=""><text:span text:style-name="a722" text:class-names="">an:</text:span></text:p>
          <text:p text:style-name="a725" text:class-names="" text:cond-style-name=""><text:span text:style-name="a724" text:class-names="">Alan Turing</text:span></text:p>
          <text:p text:style-name="a727" text:class-names="" text:cond-style-name=""><text:span text:style-name="a726" text:class-names="">Konrad-Zuse-Schule</text:span></text:p>
          <text:p text:style-name="a729" text:class-names="" text:cond-style-name=""><text:span text:style-name="a728" text:class-names=""/></text:p>
          <text:p text:style-name="a731" text:class-names="" text:cond-style-name=""><text:span text:style-name="a730" text:class-names="">Hiermit ist ein kostenfreier (einjähriger) <text:s text:c="1"/>Bezug von Leistungen<text:s text:c="1"/></text:span></text:p>
          <text:p text:style-name="a733" text:class-names="" text:cond-style-name=""><text:span text:style-name="a732" text:class-names="">der Gesellschaft für Informatik e.V. verbunden.</text:span></text:p>
          <text:p text:style-name="a735" text:class-names="" text:cond-style-name=""><text:span text:style-name="a734" text:class-names="">Die Geschäftsführerin</text:span></text:p>
          <text:p text:style-name="a737" text:class-names="" text:cond-style-name=""><text:span text:style-name="a736" text:class-names=""/></text:p>
          <text:p text:style-name="a739" text:class-names="" text:cond-style-name=""><text:span text:style-name="a738" text:class-names=""/></text:p>
          <text:p text:style-name="a741" text:class-names="" text:cond-style-name=""><text:span text:style-name="a740" text:class-names="">Vorname Nachname</text:span></text:p>
          <text:p text:style-name="a743" text:class-names="" text:cond-style-name=""><text:span text:style-name="a742" text:class-names="">Bonn, <text:s text:c="1"/>aktuelles Datum</text:span></text:p>
        </draw:text-box>
        <svg:title/>
        <svg:desc/>
      </draw:frame>
      <draw:frame draw:id="id97" draw:layer="Master1-bg" draw:style-name="a752" draw:name="Textfeld 1" svg:x="-0in" svg:y="2.12847in" svg:width="8.26736in" svg:height="1.58197in">
        <draw:text-box>
          <text:p text:style-name="a746" text:class-names="" text:cond-style-name=""><text:span text:style-name="a745" text:class-names=""/></text:p>
          <text:p text:style-name="a749" text:class-names="" text:cond-style-name=""><text:span text:style-name="a747" text:class-names="">Urkunde</text:span><text:span text:style-name="a748" text:class-names=""/></text:p>
          <text:p text:style-name="a751" text:class-names="" text:cond-style-name=""><text:span text:style-name="a750" text:class-names=""/></text:p>
        </draw:text-box>
        <svg:title/>
        <svg:desc/>
      </draw:frame>
      <draw:frame draw:id="id98" draw:layer="Master1-bg" draw:style-name="a755" draw:name="Text Box 19" svg:x="0.64757in" svg:y="7.01563in" svg:width="6.85243in" svg:height="0.33333in">
        <draw:text-box>
          <text:p text:style-name="a754" text:class-names="" text:cond-style-name=""><text:span text:style-name="a753" text:class-names=""/></text:p>
        </draw:text-box>
        <svg:title/>
        <svg:desc/>
      </draw:frame>
      <draw:frame draw:id="id99" draw:layer="Master1-bg" draw:style-name="a756" draw:name="Grafik 7" svg:x="3.29955in" svg:y="8.64in" svg:width="1.78366in" svg:height="0.56146in" style:rel-width="scale" style:rel-height="scale">
        <draw:image xlink:href="media/image4.png" xlink:type="simple" xlink:show="embed" xlink:actuate="onLoad"/>
        <svg:title/>
        <svg:desc/>
      </draw:frame>
      <draw:frame draw:id="id100" presentation:style-name="a760" draw:name="Vertical Title 1" svg:x="5.91633in" svg:y="0.62253in" svg:width="1.78265in" svg:height="9.90903in" presentation:class="title" presentation:placeholder="false">
        <draw:text-box>
          <text:p text:style-name="a759" text:class-names="" text:cond-style-name=""><text:span text:style-name="a757" text:class-names="">Titelmasterformat durch Klicken bearbeiten</text:span><text:span text:style-name="a758" text:class-names=""/></text:p>
        </draw:text-box>
        <svg:title/>
        <svg:desc/>
      </draw:frame>
      <draw:frame draw:id="id101" presentation:style-name="a777" draw:name="Vertical Text Placeholder 2" svg:x="0.56838in" svg:y="0.62253in" svg:width="5.24461in" svg:height="9.90903in" presentation:class="outline" presentation:placeholder="false">
        <draw:text-box>
          <text:list text:style-name="a763">
            <text:list-item>
              <text:p text:style-name="a762" text:class-names="" text:cond-style-name=""><text:span text:style-name="a761" text:class-names="">Formatvorlagen des Textmasters bearbeiten</text:span></text:p>
            </text:list-item>
          </text:list>
          <text:list text:style-name="a766">
            <text:list-item>
              <text:list text:style-name="a766">
                <text:list-item>
                  <text:p text:style-name="a765" text:class-names="" text:cond-style-name=""><text:span text:style-name="a764" text:class-names="">Zweite Ebene</text:span></text:p>
                </text:list-item>
              </text:list>
            </text:list-item>
          </text:list>
          <text:list text:style-name="a769">
            <text:list-item>
              <text:list text:style-name="a769">
                <text:list-item>
                  <text:list text:style-name="a769">
                    <text:list-item>
                      <text:p text:style-name="a768" text:class-names="" text:cond-style-name=""><text:span text:style-name="a767" text:class-names="">Dritte Ebene</text:span></text:p>
                    </text:list-item>
                  </text:list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list text:style-name="a772">
                        <text:list-item>
                          <text:p text:style-name="a771" text:class-names="" text:cond-style-name=""><text:span text:style-name="a770" text:class-names="">Vierte Ebene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6">
            <text:list-item>
              <text:list text:style-name="a776">
                <text:list-item>
                  <text:list text:style-name="a776">
                    <text:list-item>
                      <text:list text:style-name="a776">
                        <text:list-item>
                          <text:list text:style-name="a776">
                            <text:list-item>
                              <text:p text:style-name="a775" text:class-names="" text:cond-style-name=""><text:span text:style-name="a773" text:class-names="">Fünfte Ebene</text:span><text:span text:style-name="a77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2" presentation:style-name="a782" draw:name="Date Placeholder 3" svg:x="0.56838in" svg:y="10.83741in" svg:width="1.86016in" svg:height="0.62253in" presentation:class="date-time" presentation:placeholder="false">
        <draw:text-box>
          <text:p text:style-name="a781" text:class-names="" text:cond-style-name=""><text:span text:style-name="a778" text:class-names=""><text:date text:fixed="false" style:data-style-name="a779">19.01.2024</text:date></text:span><text:span text:style-name="a780" text:class-names=""/></text:p>
        </draw:text-box>
        <svg:title/>
        <svg:desc/>
      </draw:frame>
      <draw:frame draw:id="id103" presentation:style-name="a785" draw:name="Footer Placeholder 4" svg:x="2.73856in" svg:y="10.83741in" svg:width="2.79023in" svg:height="0.62253in" presentation:class="footer" presentation:placeholder="false">
        <draw:text-box>
          <text:p text:style-name="a784" text:class-names="" text:cond-style-name=""><text:span text:style-name="a783" text:class-names=""/></text:p>
        </draw:text-box>
        <svg:title/>
        <svg:desc/>
      </draw:frame>
      <draw:frame draw:id="id104" presentation:style-name="a789" draw:name="Slide Number Placeholder 5" svg:x="5.83882in" svg:y="10.83741in" svg:width="1.86016in" svg:height="0.62253in" presentation:class="page-number" presentation:placeholder="false">
        <draw:text-box>
          <text:p text:style-name="a788" text:class-names="" text:cond-style-name=""><text:span text:style-name="a786" text:class-names=""><text:page-number style:num-format="1" text:fixed="false">‹Nr.›</text:page-number></text:span><text:span text:style-name="a78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-Präsentation</dc:title>
    <meta:initial-creator>richter</meta:initial-creator>
    <dc:creator>Ludger Porada</dc:creator>
    <meta:creation-date>2018-12-10T15:56:15Z</meta:creation-date>
    <dc:date>2025-01-22T12:59:19Z</dc:date>
    <meta:template xlink:href="Office%20Theme" xlink:type="simple"/>
    <meta:editing-cycles>5</meta:editing-cycles>
    <meta:editing-duration>PT0S</meta:editing-duration>
    <meta:document-statistic meta:paragraph-count="12" meta:word-count="81"/>
  </office:meta>
</office:document-meta>
</file>